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ad3441b2b9f6622113556860032ba26a.jpg"/>
  <manifest:file-entry manifest:media-type="image/jpeg" manifest:full-path="Pictures/2d8a8a4985a2bae0b6f7a1a60d87a93e.jpg"/>
  <manifest:file-entry manifest:media-type="image/jpeg" manifest:full-path="Pictures/1c75a9dab74605b0ff79c4bd921cfb30.jpg"/>
  <manifest:file-entry manifest:media-type="image/jpeg" manifest:full-path="Pictures/fd3d8f8d7e58d8e99bf8152de0cbdc66.jpg"/>
  <manifest:file-entry manifest:media-type="image/png" manifest:full-path="Pictures/b8d7ace09629cc3bc57bccec7a3d81da.png"/>
  <manifest:file-entry manifest:media-type="image/png" manifest:full-path="Pictures/d0f74b43248cbeab73e761a75ad10151.png"/>
  <manifest:file-entry manifest:media-type="image/png" manifest:full-path="Pictures/c936e3cb366f604a5b82ab9a13841263.png"/>
  <manifest:file-entry manifest:media-type="image/png" manifest:full-path="Pictures/46ad7ffd7f5795644f4ede82002b69c0.png"/>
  <manifest:file-entry manifest:media-type="image/png" manifest:full-path="Pictures/0a97b89eaf1270b315723921ad0c7dfe.png"/>
  <manifest:file-entry manifest:media-type="image/png" manifest:full-path="Pictures/051193baacdbdbef03bdf895143ece07.png"/>
  <manifest:file-entry manifest:media-type="image/jpeg" manifest:full-path="Pictures/ee3a2d0010d38b3a0e883165705ba788.jpg"/>
  <manifest:file-entry manifest:media-type="image/jpeg" manifest:full-path="Pictures/0fb55745ffa86e697acfe3bb31a1466f.jpg"/>
  <manifest:file-entry manifest:media-type="image/jpeg" manifest:full-path="Pictures/57460140c956ab3b16b1b48255f222b3.jpg"/>
  <manifest:file-entry manifest:media-type="image/jpeg" manifest:full-path="Pictures/aebcc18c7e4cdb0f600e89efec74828c.jpg"/>
  <manifest:file-entry manifest:media-type="image/jpeg" manifest:full-path="Pictures/00194989e04cbd666382550b27d4ec41.jpg"/>
  <manifest:file-entry manifest:media-type="image/png" manifest:full-path="Pictures/f3f26472c25410fd96b19585a3aa4e31.png"/>
  <manifest:file-entry manifest:media-type="image/jpeg" manifest:full-path="Pictures/70f60f47b567a1c921627097996f7546.jpg"/>
  <manifest:file-entry manifest:media-type="image/jpeg" manifest:full-path="Pictures/1bdc0845f5efdd9093722ff6a904b697.jpg"/>
  <manifest:file-entry manifest:media-type="image/png" manifest:full-path="Pictures/6b5fffa6ff9a792ddf6a0bff640e3d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presse:revue_de_presse"/><text:bookmark-start text:name="__RefHeading___NoTitle_1"/><text:bookmark-start text:name="section"/>2015<text:bookmark-end text:name="__RefHeading___NoTitle_1"/><text:bookmark-end text:name="section"/></text:h>
      <text:h text:style-name="Heading_20_4" text:outline-level="4"><text:bookmark-start text:name="__RefHeading___le_16_novembre_2"/><text:bookmark-start text:name="le_16_novembre"/>le 16 novembre<text:bookmark-end text:name="__RefHeading___le_16_novembre_2"/><text:bookmark-end text:name="le_16_novembre"/></text:h>
      <text:p text:style-name="Text_20_body"><draw:frame draw:style-name="medialeft" draw:name="1" text:anchor-type="paragraph" draw:z-index="1" svg:width="5.2916666666667cm" svg:height="3.5454166666667cm"><draw:image xlink:href="Pictures/ad3441b2b9f6622113556860032ba26a.jpg" xlink:type="simple" xlink:show="embed" xlink:actuate="onLoad"/></draw:frame></text:p>
      <text:p text:style-name="Text_20_body">Un article sur <text:span text:style-name="Strong_20_Emphasis">bastamag</text:span> :</text:p>
      <text:p text:style-name="Text_20_body">Autre pilier du logement bon marché à Vienne : l’habitat coopératif</text:p>
      <text:p text:style-name="Text_20_body"><text:a xlink:type="simple" xlink:href="https://hnord.o2switch.net/hn/lib/exe/fetch.php?media=presse:vienne_logement_cooperatif.pdf" text:style-name="Internet_20_link" text:visited-style-name="Visited_20_Internet_20_Link">À lire ici</text:a></text:p>
      <text:h text:style-name="Heading_20_4" text:outline-level="4"><text:bookmark-start text:name="__RefHeading___le_22_mai_3"/><text:bookmark-start text:name="le_22_mai"/>le 22 mai<text:bookmark-end text:name="__RefHeading___le_22_mai_3"/><text:bookmark-end text:name="le_22_mai"/></text:h>
      <text:list text:style-name="List_20_1" text:continue-numbering="false">
        <text:list-item>
          <text:p text:style-name="LastListParagraph_List_20_1_Content_First"> <text:span text:style-name="Strong_20_Emphasis">Radio France Bleu Gironde</text:span></text:p>
        </text:list-item>
      </text:list>
      <text:p text:style-name="Text_20_body"><draw:frame draw:style-name="media" draw:name="2" text:anchor-type="as-char" draw:z-index="2" svg:width="2.6458333333333cm" svg:height="2.6458333333333cm"><draw:image xlink:href="Pictures/2d8a8a4985a2bae0b6f7a1a60d87a93e.jpg" xlink:type="simple" xlink:show="embed" xlink:actuate="onLoad"/></draw:frame></text:p>
      <text:p text:style-name="Text_20_body">Le 22 mai 2015, Philippe Vigier de Radio France Bleu interviewait Anne et Pïou dans le cadre de l'émission “Bien dans ma Ville”.</text:p>
      <text:p text:style-name="Text_20_body"><draw:frame draw:style-name="media" draw:name="3" text:anchor-type="as-char" draw:z-index="3" svg:width="5.2916666666667cm" svg:height="2.9765625cm"><draw:image xlink:href="Pictures/1c75a9dab74605b0ff79c4bd921cfb30.jpg" xlink:type="simple" xlink:show="embed" xlink:actuate="onLoad"/></draw:frame></text:p>
      <text:p text:style-name="Text_20_body">Diffusion du samedi 30 mai à 7h40</text:p>
      <text:p text:style-name="Text_20_body"><text:a xlink:type="simple" xlink:href="https://hnord.o2switch.net/hn/lib/exe/fetch.php?media=actualites:h_nord_france_bleu.mp3" text:style-name="Internet_20_link" text:visited-style-name="Visited_20_Internet_20_Link">h_nord_france_bleu.mp3</text:a></text:p>
      <text:p text:style-name="Text_20_body"><text:a xlink:type="simple" xlink:href="https://www.francebleu.fr/patrimoine/architecture/bien-dans-ma-ville-du-samedi/h-nord" text:style-name="Internet_20_link" text:visited-style-name="Visited_20_Internet_20_Link">Le site de l'émission du samedi</text:a></text:p>
      <text:p text:style-name="Text_20_body"><draw:frame draw:style-name="media" draw:name="4" text:anchor-type="as-char" draw:z-index="4" svg:width="2.6458333333333cm" svg:height="4.7037037037037cm"><draw:image xlink:href="Pictures/fd3d8f8d7e58d8e99bf8152de0cbdc66.jpg" xlink:type="simple" xlink:show="embed" xlink:actuate="onLoad"/></draw:frame></text:p>
      <text:p text:style-name="Text_20_body">et dimanche 31 mai à 8h50</text:p>
      <text:p text:style-name="Text_20_body"><text:a xlink:type="simple" xlink:href="https://hnord.o2switch.net/hn/lib/exe/fetch.php?media=actualites:h_nord_france_bleu-1.mp3" text:style-name="Internet_20_link" text:visited-style-name="Visited_20_Internet_20_Link">h_nord_france_bleu-1.mp3</text:a></text:p>
      <text:p text:style-name="Text_20_body"><text:a xlink:type="simple" xlink:href="https://www.francebleu.fr/environnement/architecture/bien-dans-ma-ville-du-dimanche/h-nord" text:style-name="Internet_20_link" text:visited-style-name="Visited_20_Internet_20_Link">Le site de l'émission du dimanche</text:a></text:p>
      <text:h text:style-name="Heading_20_4" text:outline-level="4"><text:bookmark-start text:name="__RefHeading___le_14_fevrier_4"/><text:bookmark-start text:name="le_14_fevrier"/>le 14 février<text:bookmark-end text:name="__RefHeading___le_14_fevrier_4"/><text:bookmark-end text:name="le_14_fevrier"/></text:h>
      <text:p text:style-name="Text_20_body">Article dans <text:span text:style-name="Strong_20_Emphasis">Rue 89 Bordeaux</text:span></text:p>
      <text:p text:style-name="Text_20_body"><text:a xlink:type="simple" xlink:href="http://rue89bordeaux.com/2015/02/lhabitat-participatif-renait-bordelais/" text:style-name="Internet_20_link" text:visited-style-name="Visited_20_Internet_20_Link">L'habitat participatif renaît dans le bordelais</text:a></text:p>
      <text:h text:style-name="Heading_20_1" text:outline-level="1"><text:bookmark-start text:name="__RefHeading___NoTitle_5"/><text:bookmark-start text:name="section1"/>2014<text:bookmark-end text:name="__RefHeading___NoTitle_5"/><text:bookmark-end text:name="section1"/></text:h>
      <text:h text:style-name="Heading_20_4" text:outline-level="4"><text:bookmark-start text:name="__RefHeading___le_27_fevrier_6"/><text:bookmark-start text:name="le_27_fevrier"/>le 27 février<text:bookmark-end text:name="__RefHeading___le_27_fevrier_6"/><text:bookmark-end text:name="le_27_fevrier"/></text:h>
      <text:p text:style-name="Text_20_body"><text:span text:style-name="Strong_20_Emphasis">France Culture</text:span>
Antoine Garapon reçoit Sarah Trudelle, porte-parole de l'association Habicoop qui promeut les coopératives d'habitants,
et Geoffroy Valadon, animateur du collectif “La Rotative”.</text:p>
      <text:p text:style-name="Text_20_body"><text:a xlink:type="simple" xlink:href="https://hnord.o2switch.net/hn/lib/exe/fetch.php?media=actualites:sarah-trudelle-27.02.2014-france-culture.mp3" text:style-name="Internet_20_link" text:visited-style-name="Visited_20_Internet_20_Link">sarah-trudelle-27.02.2014-france-culture.mp3</text:a></text:p>
      <text:h text:style-name="Heading_20_4" text:outline-level="4"><text:bookmark-start text:name="__RefHeading___le_25_janvier_7"/><text:bookmark-start text:name="le_25_janvier"/>le 25 janvier<text:bookmark-end text:name="__RefHeading___le_25_janvier_7"/><text:bookmark-end text:name="le_25_janvier"/></text:h>
      <text:p text:style-name="Text_20_body">Article dans Sud-Ouest sur Les Boboyakas, H'nord et L'sud.</text:p>
      <text:p text:style-name="Text_20_body">Petite rectification: Il n'y a pas de négociation autour d'un terrain avec Domofrance.</text:p>
      <text:p text:style-name="Text_20_body"><text:a xlink:type="simple" xlink:href="https://hnord.o2switch.net/hn/lib/exe/fetch.php?media=presse:sud-ouest_2014-01-25.pdf" text:style-name="Internet_20_link" text:visited-style-name="Visited_20_Internet_20_Link">sud-ouest_2014-01-25.pdf</text:a></text:p>
      <text:h text:style-name="Heading_20_4" text:outline-level="4"><text:bookmark-start text:name="__RefHeading___le_2_janvier_france_inter_8"/><text:bookmark-start text:name="le_2_janvier_france_inter"/>Le 2 janvier France Inter<text:bookmark-end text:name="__RefHeading___le_2_janvier_france_inter_8"/><text:bookmark-end text:name="le_2_janvier_france_inter"/></text:h>
      <text:p text:style-name="Text_20_body">Intervention de Valérie Morel, salariée d’Habicoop, et Cécile Cubizol, habitante du Village Vertical de Villeurbanne, dans l’émission Carnets de campagne sur <text:span text:style-name="Strong_20_Emphasis">France Inter</text:span> le 2 janvier 2014.</text:p>
      <text:p text:style-name="Text_20_body"><text:a xlink:type="simple" xlink:href="https://hnord.o2switch.net/hn/lib/exe/fetch.php?media=actualites:france-inter-2014-01-02-red.mp3" text:style-name="Internet_20_link" text:visited-style-name="Visited_20_Internet_20_Link">france-inter-2014-01-02-red.mp3</text:a></text:p>
      <text:h text:style-name="Heading_20_1" text:outline-level="1"><text:bookmark-start text:name="__RefHeading___NoTitle_9"/><text:bookmark-start text:name="section2"/>2013<text:bookmark-end text:name="__RefHeading___NoTitle_9"/><text:bookmark-end text:name="section2"/></text:h>
      <text:h text:style-name="Heading_20_4" text:outline-level="4"><text:bookmark-start text:name="__RefHeading___gazette_utopia_st_simeon_bordeaux_decembre_10"/><text:bookmark-start text:name="gazette_utopia_st_simeon_bordeaux_decembre"/>Gazette Utopia St Siméon Bordeaux décembre<text:bookmark-end text:name="__RefHeading___gazette_utopia_st_simeon_bordeaux_decembre_10"/><text:bookmark-end text:name="gazette_utopia_st_simeon_bordeaux_decembre"/></text:h>
      <text:p text:style-name="Text_20_body">La gazette du cinéma UTOPIA de Bordeaux annonce la séance ciné/débat organisée par Hnord/Boboyaka/L'sud le 16 janvier 2014</text:p>
      <text:p text:style-name="Text_20_body"><text:a xlink:type="simple" xlink:href="http://www.cinemas-utopia.org/bordeaux/index.php?id=2394&amp;mode=film" text:style-name="Internet_20_link" text:visited-style-name="Visited_20_Internet_20_Link">accès à la gazette</text:a>
<draw:frame draw:style-name="mediacenter" draw:name="5" text:anchor-type="paragraph" draw:z-index="5" svg:width="5.2916666666667cm" svg:height="5.2916666666667cm"><draw:image xlink:href="Pictures/b8d7ace09629cc3bc57bccec7a3d81da.png" xlink:type="simple" xlink:show="embed" xlink:actuate="onLoad"/></draw:frame></text:p>
      <text:h text:style-name="Heading_20_4" text:outline-level="4"><text:bookmark-start text:name="__RefHeading___participer_octobre-novembre-decembre_2013_11"/><text:bookmark-start text:name="participer_octobre-novembre-decembre_2013"/>"Participer" octobre-novembre-décembre 2013<text:bookmark-end text:name="__RefHeading___participer_octobre-novembre-decembre_2013_11"/><text:bookmark-end text:name="participer_octobre-novembre-decembre_2013"/></text:h>
      <text:p text:style-name="Text_20_body">Le magazine “Participer” propose une bonne synthèse sur les Coopératives d'Habitants.<text:note text:id="ftn0" text:note-class="footnote"><text:note-citation text:label="1)">1)</text:note-citation><text:note-body><text:p text:style-name="Footnote">Magazine des sociétés coopératives et participatives</text:p></text:note-body></text:not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a xlink:type="simple" xlink:href="https://hnord.o2switch.net/hn/lib/exe/fetch.php?media=presse:2412_001.pdf" text:style-name="Internet_20_link" text:visited-style-name="Visited_20_Internet_20_Link">Télécharger</text:a></text:p>
          </table:table-cell>
        </table:table-row>
      </table:table>
      <text:h text:style-name="Heading_20_1" text:outline-level="1"><text:bookmark-start text:name="__RefHeading___NoTitle_12"/><text:bookmark-start text:name="section3"/>2012<text:bookmark-end text:name="__RefHeading___NoTitle_12"/><text:bookmark-end text:name="section3"/></text:h>
      <text:h text:style-name="Heading_20_4" text:outline-level="4"><text:bookmark-start text:name="__RefHeading___vubienvu_n_19_de_decembre_2012_13"/><text:bookmark-start text:name="vubienvu_n_19_de_decembre_2012"/>VUBIENVU N°19 de décembre 2012<text:bookmark-end text:name="__RefHeading___vubienvu_n_19_de_decembre_2012_13"/><text:bookmark-end text:name="vubienvu_n_19_de_decembre_2012"/></text:h>
      <text:p text:style-name="Text_20_body">Le magazine du développement durable en Aquitaine 
<draw:frame draw:style-name="mediacenter" draw:name="6" text:anchor-type="paragraph" draw:z-index="6" svg:width="14.208125cm" svg:height="20.214166666667cm"><draw:image xlink:href="Pictures/d0f74b43248cbeab73e761a75ad10151.png" xlink:type="simple" xlink:show="embed" xlink:actuate="onLoad"/></draw:frame></text:p>
      <text:h text:style-name="Heading_20_4" text:outline-level="4"><text:bookmark-start text:name="__RefHeading___monde_diplomatique_de_decembre_2012_14"/><text:bookmark-start text:name="monde_diplomatique_de_decembre_2012"/>Monde diplomatique de décembre 2012<text:bookmark-end text:name="__RefHeading___monde_diplomatique_de_decembre_2012_14"/><text:bookmark-end text:name="monde_diplomatique_de_decembre_2012"/></text:h>
      <text:p text:style-name="Text_20_body"><text:a xlink:type="simple" xlink:href="https://hnord.o2switch.net/hn/lib/exe/fetch.php?media=actualites:habitat_cooperatif.pdf" text:style-name="Internet_20_link" text:visited-style-name="Visited_20_Internet_20_Link">Monde Diplo "L'Habitat Coopératif"</text:a></text:p>
      <text:h text:style-name="Heading_20_1" text:outline-level="1"><text:bookmark-start text:name="__RefHeading___NoTitle_15"/><text:bookmark-start text:name="section4"/>2011<text:bookmark-end text:name="__RefHeading___NoTitle_15"/><text:bookmark-end text:name="section4"/></text:h>
      <text:h text:style-name="Heading_20_4" text:outline-level="4"><text:bookmark-start text:name="__RefHeading___l_habitat_participatif_a_toulouse_16"/><text:bookmark-start text:name="l_habitat_participatif_a_toulouse"/>L'habitat participatif à Toulouse<text:bookmark-end text:name="__RefHeading___l_habitat_participatif_a_toulouse_16"/><text:bookmark-end text:name="l_habitat_participatif_a_toulouse"/></text:h>
      <text:p text:style-name="Text_20_body"><draw:frame draw:style-name="mediacenter" draw:name="7" text:anchor-type="paragraph" draw:z-index="7" svg:width="22.489583333333cm" style:rel-width="100%" svg:height="29.104166666667cm" style:rel-height="scale"><draw:image xlink:href="Pictures/c936e3cb366f604a5b82ab9a13841263.png" xlink:type="simple" xlink:show="embed" xlink:actuate="onLoad"/></draw:frame></text:p>
      <text:h text:style-name="Heading_20_4" text:outline-level="4"><text:bookmark-start text:name="__RefHeading___etats_generaux_du_logement_en_aquitainebordeaux_28_avril_2011_17"/><text:bookmark-start text:name="etats_generaux_du_logement_en_aquitainebordeaux_28_avril_2011"/>États généraux du Logement en Aquitaine : Bordeaux 28 avril 2011<text:bookmark-end text:name="__RefHeading___etats_generaux_du_logement_en_aquitainebordeaux_28_avril_2011_17"/><text:bookmark-end text:name="etats_generaux_du_logement_en_aquitainebordeaux_28_avril_2011"/></text:h>
      <text:h text:style-name="Heading_20_4" text:outline-level="4"><text:bookmark-start text:name="__RefHeading___les_cooperatives_d_habitants_un_mode_de_vie_qui_cherche_son_cadre_et_sa_loi_18"/><text:bookmark-start text:name="les_cooperatives_d_habitants_un_mode_de_vie_qui_cherche_son_cadre_et_sa_loi"/>Les coopératives d'habitants, un mode de vie qui cherche son cadre et sa loi<text:bookmark-end text:name="__RefHeading___les_cooperatives_d_habitants_un_mode_de_vie_qui_cherche_son_cadre_et_sa_loi_18"/><text:bookmark-end text:name="les_cooperatives_d_habitants_un_mode_de_vie_qui_cherche_son_cadre_et_sa_loi"/></text:h>
      <text:p text:style-name="Text_20_body"><text:span text:style-name="Strong_20_Emphasis">Article Aqui.fr</text:span>
<draw:frame draw:style-name="mediacenter" draw:name="8" text:anchor-type="paragraph" draw:z-index="8" svg:width="15.742708333333cm" svg:height="22.277916666667cm"><draw:image xlink:href="Pictures/46ad7ffd7f5795644f4ede82002b69c0.png" xlink:type="simple" xlink:show="embed" xlink:actuate="onLoad"/></draw:frame>
<draw:frame draw:style-name="mediacenter" draw:name="9" text:anchor-type="paragraph" draw:z-index="9" svg:width="15.742708333333cm" svg:height="22.277916666667cm"><draw:image xlink:href="Pictures/0a97b89eaf1270b315723921ad0c7dfe.png" xlink:type="simple" xlink:show="embed" xlink:actuate="onLoad"/></draw:frame></text:p>
      <text:p text:style-name="Text_20_body"><text:span text:style-name="Strong_20_Emphasis">Article Sud-Ouest</text:span>
<draw:frame draw:style-name="mediacenter" draw:name="10" text:anchor-type="paragraph" draw:z-index="10" svg:width="22.489583333333cm" style:rel-width="100%" svg:height="29.104166666667cm" style:rel-height="scale"><draw:image xlink:href="Pictures/051193baacdbdbef03bdf895143ece07.png" xlink:type="simple" xlink:show="embed" xlink:actuate="onLoad"/></draw:frame></text:p>
      <text:h text:style-name="Heading_20_1" text:outline-level="1"><text:bookmark-start text:name="__RefHeading___NoTitle_19"/><text:bookmark-start text:name="section5"/>2009<text:bookmark-end text:name="__RefHeading___NoTitle_19"/><text:bookmark-end text:name="section5"/></text:h>
      <text:h text:style-name="Heading_20_4" text:outline-level="4"><text:bookmark-start text:name="__RefHeading___minutes_edition_bordeaux_14_decembre_2009_20"/><text:bookmark-start text:name="minutes_edition_bordeaux_14_decembre_2009"/>20 minutes Edition bordeaux 14 décembre 2009<text:bookmark-end text:name="__RefHeading___minutes_edition_bordeaux_14_decembre_2009_20"/><text:bookmark-end text:name="minutes_edition_bordeaux_14_decembre_2009"/></text:h>
      <text:p text:style-name="Text_20_body"><draw:frame draw:style-name="media" draw:name="11" text:anchor-type="as-char" draw:z-index="11" svg:width="18.520833333333cm" style:rel-width="100%" svg:height="24.027027027027cm" style:rel-height="scale"><draw:image xlink:href="Pictures/ee3a2d0010d38b3a0e883165705ba788.jpg" xlink:type="simple" xlink:show="embed" xlink:actuate="onLoad"/></draw:frame></text:p>
      <text:h text:style-name="Heading_20_4" text:outline-level="4"><text:bookmark-start text:name="__RefHeading___cap_sciences_21"/><text:bookmark-start text:name="cap_sciences"/>Cap Sciences<text:bookmark-end text:name="__RefHeading___cap_sciences_21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8.520833333333cm" style:rel-width="100%"><draw:text-box><text:p text:style-name="legendcenter"><draw:frame draw:style-name="media" draw:name="Extrait H20 novembre 2009" text:anchor-type="as-char" draw:z-index="12" svg:width="18.520833333333cm" style:rel-width="100%" svg:height="14.290035942492cm" style:rel-height="scale"><draw:image xlink:href="Pictures/0fb55745ffa86e697acfe3bb31a1466f.jpg" xlink:type="simple" xlink:show="embed" xlink:actuate="onLoad"/></draw:frame>Extrait H20 novembre 2009</text:p></draw:text-box></draw:frame></text:p>
      <text:h text:style-name="Heading_20_4" text:outline-level="4"><text:bookmark-start text:name="__RefHeading___le_partage_fait_maison_sud_ouest_10_decembre_2009_22"/><text:bookmark-start text:name="le_partage_fait_maison_sud_ouest_10_decembre_2009"/>Le partage fait maison, Sud ouest, 10 décembre 2009<text:bookmark-end text:name="__RefHeading___le_partage_fait_maison_sud_ouest_10_decembre_2009_22"/><text:bookmark-end text:name="le_partage_fait_maison_sud_ouest_10_decembre_2009"/></text:h>
      <text:p text:style-name="Text_20_body"><draw:frame draw:style-name="media" draw:name="13" text:anchor-type="as-char" draw:z-index="13" svg:width="18.203333333333cm" style:rel-width="100%" svg:height="23.8125cm" style:rel-height="scale"><draw:image xlink:href="Pictures/57460140c956ab3b16b1b48255f222b3.jpg" xlink:type="simple" xlink:show="embed" xlink:actuate="onLoad"/></draw:frame></text:p>
      <text:p text:style-name="Text_20_body"><draw:frame draw:style-name="media" draw:name="14" text:anchor-type="as-char" draw:z-index="14" svg:width="18.7325cm" style:rel-width="100%" svg:height="9.6572916666667cm" style:rel-height="scale"><draw:image xlink:href="Pictures/aebcc18c7e4cdb0f600e89efec74828c.jpg" xlink:type="simple" xlink:show="embed" xlink:actuate="onLoad"/></draw:frame></text:p>
      <text:h text:style-name="Heading_20_4" text:outline-level="4"><text:bookmark-start text:name="__RefHeading___hnord_presente_son_programme_et_evoque_l_histoire_du_quartier_sud_ouest_blog_des_chartrons_25_novembre_2009_23"/><text:bookmark-start text:name="hnord_presente_son_programme_et_evoque_l_histoire_du_quartier_sud_ouest_blog_des_chartrons_25_novembre_2009"/>Hnord présente son programme et évoque l'histoire du quartier, Sud ouest blog des Chartrons, 25 novembre 2009<text:bookmark-end text:name="__RefHeading___hnord_presente_son_programme_et_evoque_l_histoire_du_quartier_sud_ouest_blog_des_chartrons_25_novembre_2009_23"/><text:bookmark-end text:name="hnord_presente_son_programme_et_evoque_l_histoire_du_quartier_sud_ouest_blog_des_chartrons_25_novembre_2009"/></text:h>
      <text:p text:style-name="Text_20_body"><draw:frame draw:style-name="media" draw:name="15" text:anchor-type="as-char" draw:z-index="15" svg:width="18.520833333333cm" style:rel-width="100%" svg:height="23.968137254902cm" style:rel-height="scale"><draw:image xlink:href="Pictures/00194989e04cbd666382550b27d4ec41.jpg" xlink:type="simple" xlink:show="embed" xlink:actuate="onLoad"/></draw:frame></text:p>
      <text:p text:style-name="Text_20_body"><text:a xlink:type="simple" xlink:href="http://bordeauxchartrons.blogs.sudouest.com/archive/2009/11/25/be6c53469ae973f8a29500b34be820de.html" text:style-name="Internet_20_link" text:visited-style-name="Visited_20_Internet_20_Link">http://bordeauxchartrons.blogs.sudouest.com/archive/2009/11/25/be6c53469ae973f8a29500b34be820de.html</text:a></text:p>
      <text:h text:style-name="Heading_20_4" text:outline-level="4"><text:bookmark-start text:name="__RefHeading___ecoquartiers_trois_projets_bordelais_supplement_developpement_durable_sud_ouest_22_octobre_2009_24"/><text:bookmark-start text:name="ecoquartiers_trois_projets_bordelais_supplement_developpement_durable_sud_ouest_22_octobre_2009"/>Ecoquartiers, trois projets bordelais, Supplément Développement Durable, Sud ouest, 22 octobre 2009<text:bookmark-end text:name="__RefHeading___ecoquartiers_trois_projets_bordelais_supplement_developpement_durable_sud_ouest_22_octobre_2009_24"/><text:bookmark-end text:name="ecoquartiers_trois_projets_bordelais_supplement_developpement_durable_sud_ouest_22_octobre_2009"/></text:h>
      <text:p text:style-name="Text_20_body"><draw:frame draw:style-name="media" draw:name="16" text:anchor-type="as-char" draw:z-index="16" svg:width="18.520833333333cm" style:rel-width="100%" svg:height="9.4511743133583cm" style:rel-height="scale"><draw:image xlink:href="Pictures/f3f26472c25410fd96b19585a3aa4e31.png" xlink:type="simple" xlink:show="embed" xlink:actuate="onLoad"/></draw:frame></text:p>
      <text:h text:style-name="Heading_20_4" text:outline-level="4"><text:bookmark-start text:name="__RefHeading___les_actions_eco-urbaines_le_20_octobre_au_cinema_utopia_25"/><text:bookmark-start text:name="les_actions_eco-urbaines_le_20_octobre_au_cinema_utopia"/>Les actions éco-urbaines, le 20 octobre au cinéma Utopia<text:bookmark-end text:name="__RefHeading___les_actions_eco-urbaines_le_20_octobre_au_cinema_utopia_25"/><text:bookmark-end text:name="les_actions_eco-urbaines_le_20_octobre_au_cinema_utopia"/></text:h>
      <text:p text:style-name="Text_20_body"><draw:frame draw:style-name="media" draw:name="17" text:anchor-type="as-char" draw:z-index="17" svg:width="18.520833333333cm" style:rel-width="100%" svg:height="26.195211786372cm" style:rel-height="scale"><draw:image xlink:href="Pictures/70f60f47b567a1c921627097996f7546.jpg" xlink:type="simple" xlink:show="embed" xlink:actuate="onLoad"/></draw:frame></text:p>
      <text:h text:style-name="Heading_20_4" text:outline-level="4"><text:bookmark-start text:name="__RefHeading___les_ecocitoyens_prennent_leurs_quartiers_a_bordeaux_charente_libre_16_mai_2009_26"/><text:bookmark-start text:name="les_ecocitoyens_prennent_leurs_quartiers_a_bordeaux_charente_libre_16_mai_2009"/>Les écocitoyens prennent leurs quartiers à Bordeaux (Charente Libre, 16 mai 2009)<text:bookmark-end text:name="__RefHeading___les_ecocitoyens_prennent_leurs_quartiers_a_bordeaux_charente_libre_16_mai_2009_26"/><text:bookmark-end text:name="les_ecocitoyens_prennent_leurs_quartiers_a_bordeaux_charente_libre_16_mai_2009"/></text:h>
      <text:p text:style-name="Text_20_body"><draw:frame draw:style-name="media" draw:name="18" text:anchor-type="as-char" draw:z-index="18" svg:width="18.520833333333cm" style:rel-width="100%" svg:height="23.540029358627cm" style:rel-height="scale"><draw:image xlink:href="Pictures/1bdc0845f5efdd9093722ff6a904b697.jpg" xlink:type="simple" xlink:show="embed" xlink:actuate="onLoad"/></draw:frame></text:p>
      <text:h text:style-name="Heading_20_4" text:outline-level="4"><text:bookmark-start text:name="__RefHeading___le_village_vertical_a_villeurbanne_politis_23_avril_2009_27"/><text:bookmark-start text:name="le_village_vertical_a_villeurbanne_politis_23_avril_2009"/>Le Village vertical à Villeurbanne (Politis 23 avril 2009)<text:bookmark-end text:name="__RefHeading___le_village_vertical_a_villeurbanne_politis_23_avril_2009_27"/><text:bookmark-end text:name="le_village_vertical_a_villeurbanne_politis_23_avril_2009"/></text:h>
      <text:p text:style-name="Text_20_body"><draw:frame draw:style-name="media" draw:name="19" text:anchor-type="as-char" draw:z-index="19" svg:width="18.520833333333cm" style:rel-width="100%" svg:height="25.990902777778cm" style:rel-height="scale"><draw:image xlink:href="Pictures/6b5fffa6ff9a792ddf6a0bff640e3da4.png" xlink:type="simple" xlink:show="embed" xlink:actuate="onLoad"/></draw:frame></text:p>
      <text:h text:style-name="Heading_20_1" text:outline-level="1"><text:bookmark-start text:name="__RefHeading___NoTitle_28"/><text:bookmark-start text:name="section6"/>2008<text:bookmark-end text:name="__RefHeading___NoTitle_28"/><text:bookmark-end text:name="section6"/></text:h>
      <text:p text:style-name="Text_20_body"><text:a xlink:type="simple" xlink:href="https://hnord.o2switch.net/hn/lib/exe/fetch.php?media=revuepresse:revuedepresse.pdf" text:style-name="Internet_20_link" text:visited-style-name="Visited_20_Internet_20_Link">L'ensemble de la revue de Presse 2008</text:a></text:p>
      <text:h text:style-name="Heading_20_1" text:outline-level="1"><text:bookmark-start text:name="__RefHeading___NoTitle_29"/><text:bookmark-start text:name="section7"/>2006-2007<text:bookmark-end text:name="__RefHeading___NoTitle_29"/><text:bookmark-end text:name="section7"/></text:h>
      <text:p text:style-name="Text_20_body"><text:a xlink:type="simple" xlink:href="https://hnord.o2switch.net/hn/lib/exe/fetch.php?media=revuepresse:revue-de-presse-2006-2007.pdf" text:style-name="Internet_20_link" text:visited-style-name="Visited_20_Internet_20_Link">L'ensemble de la revue de Presse 2006-20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se:revue_de_presse</dc:title>
  </office:meta>
</office:document-meta>
</file>