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  <manifest:file-entry manifest:media-type="image/png" manifest:full-path="Pictures/1e003e04bc29575f64dbce39d48b2b47.png"/>
  <manifest:file-entry manifest:media-type="image/png" manifest:full-path="Pictures/5c1f6b620aa4d6c9c0a40590a10d3e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.3229166666667cm" svg:height="1.6545004306632cm"><draw:image xlink:href="Pictures/e060499add9c004ddf8f25525de00ee1.jpg" xlink:type="simple" xlink:show="embed" xlink:actuate="onLoad"/></draw:frame></text:p>
      <text:h text:style-name="Heading_20_1" text:outline-level="1"><text:bookmark text:name="les-projets:ecoquartier"/><text:bookmark-start text:name="__RefHeading___ecoquartier_1"/><text:bookmark-start text:name="ecoquartier"/>Ecoquartier<text:bookmark-end text:name="__RefHeading___ecoquartier_1"/><text:bookmark-end text:name="ecoquartier"/></text:h>
      <text:p text:style-name="Text_20_body"><text:span text:style-name="Strong_20_Emphasis">Face aux enjeux sociaux et environnementaux qui se posent localement et sur l’ensemble de notre planète, l’association H’Nord propose la création d’un écoquartier sur l’îlot Dupaty qui permettra de:</text:span></text:p>
      <text:h text:style-name="Heading_20_3" text:outline-level="3"><text:bookmark-start text:name="__RefHeading___preserver_et_valoriser_les_ressources_2"/><text:bookmark-start text:name="preserver_et_valoriser_les_ressources"/>1/ Préserver et valoriser les ressources<text:bookmark-end text:name="__RefHeading___preserver_et_valoriser_les_ressources_2"/><text:bookmark-end text:name="preserver_et_valoriser_les_ressources"/></text:h>
      <text:p text:style-name="Text_20_body"> <text:span text:style-name="underline">1.1 En réduisant la consommation énergétique et en améliorant la gestion de l’énergie</text:span></text:p>
      <text:list text:style-name="List_20_1" text:continue-numbering="false">
        <text:list-item>
          <text:p text:style-name="LastListParagraph_List_20_1_Content_First"> Construction de bâtiments très économes en énergie (chauffage, ventilation, électricité) répondant au Facteur 4 (objectifs énergétiques de 2050),</text:p>
        </text:list-item>
      </text:list>
      <text:list text:style-name="List_20_1" text:continue-numbering="false">
        <text:list-item>
          <text:p text:style-name="LastListParagraph_List_20_1_Content_First"> Comportement exemplaire des habitants en économies en énergie.</text:p>
        </text:list-item>
      </text:list>
      <text:p text:style-name="Text_20_body">    <text:span text:style-name="underline"> 1.2 En améliorant la gestion de la ressource en eau et en préservant sa qualité</text:span></text:p>
      <text:list text:style-name="List_20_1" text:continue-numbering="false">
        <text:list-item>
          <text:p text:style-name="List_20_1_Content_First"> Économie de la ressource en eau (appareils hydro économes,toilettes sèches),</text:p>
        </text:list-item>
        <text:list-item>
          <text:p text:style-name="List_20_1_Content"> Réutilisation des eaux de pluie (arrosage, nettoyage, toilettes, lave-linge),</text:p>
        </text:list-item>
        <text:list-item>
          <text:p text:style-name="List_20_1_Content"> Comportement exemplaire des habitants en économie d’eau,</text:p>
        </text:list-item>
        <text:list-item>
          <text:p text:style-name="List_20_1_Content"> Filtration et traitement sur place des eaux usées,</text:p>
        </text:list-item>
        <text:list-item>
          <text:p text:style-name="List_20_1_Content_Last"> Utilisation de produits et de matériels non polluants.</text:p>
        </text:list-item>
      </text:list>
      <text:p text:style-name="Text_20_body">    <text:span text:style-name="underline">1.3 En évitant l’étalement urbain et en améliorant la gestion de l’espace</text:span></text:p>
      <text:list text:style-name="List_20_1" text:continue-numbering="false">
        <text:list-item>
          <text:p text:style-name="List_20_1_Content_First"> Construction en milieu urbain,</text:p>
        </text:list-item>
        <text:list-item>
          <text:p text:style-name="List_20_1_Content"> Promotion de logements collectifs plutôt que de logements individuels pour atteindre une densité urbaine suffisante (80 logements pour 0.8 hectare),</text:p>
        </text:list-item>
        <text:list-item>
          <text:p text:style-name="List_20_1_Content_Last"> Requalification d’une friche urbaine.</text:p>
        </text:list-item>
      </text:list>
      <text:p text:style-name="Text_20_body">    <text:span text:style-name="underline">1.4 En utilisant des éco-matériaux (sains, recyclables, peu consommateurs en ressources et énergie)</text:span></text:p>
      <text:list text:style-name="List_20_1" text:continue-numbering="false">
        <text:list-item>
          <text:p text:style-name="List_20_1_Content_First"> Eco-construction des logements,</text:p>
        </text:list-item>
        <text:list-item>
          <text:p text:style-name="List_20_1_Content_Last"> Eco-construction des espaces extérieurs.</text:p>
        </text:list-item>
      </text:list>
      <text:p text:style-name="Text_20_body">   <text:span text:style-name="underline">1.5 En minimisant les déchets et en améliorant leur gestion</text:span></text:p>
      <text:list text:style-name="List_20_1" text:continue-numbering="false">
        <text:list-item>
          <text:p text:style-name="List_20_1_Content_First"> Réduction à la source des emballages par le recours aux centrales d’achats et aux AMAP,</text:p>
        </text:list-item>
        <text:list-item>
          <text:p text:style-name="List_20_1_Content"> Comportement exemplaire des habitants sur l’économie et le tri des déchets,</text:p>
        </text:list-item>
        <text:list-item>
          <text:p text:style-name="List_20_1_Content"> Création d’un compost collectif,</text:p>
        </text:list-item>
        <text:list-item>
          <text:p text:style-name="List_20_1_Content"> Utilisation de toilettes sèches,</text:p>
        </text:list-item>
        <text:list-item>
          <text:p text:style-name="List_20_1_Content_Last"> Tri sélectif prévu dans tous les logements et bornes de tri sur le quartier.</text:p>
        </text:list-item>
      </text:list>
      <text:h text:style-name="Heading_20_3" text:outline-level="3"><text:bookmark-start text:name="__RefHeading___ameliorer_la_qualite_de_l_environnement_local_3"/><text:bookmark-start text:name="ameliorer_la_qualite_de_l_environnement_local"/>2/ Améliorer la qualité de l’environnement local<text:bookmark-end text:name="__RefHeading___ameliorer_la_qualite_de_l_environnement_local_3"/><text:bookmark-end text:name="ameliorer_la_qualite_de_l_environnement_local"/></text:h>
      <text:p text:style-name="Text_20_body"> <text:span text:style-name="underline">2.1 En préservant et valorisant le patrimoine bâti et naturel</text:span></text:p>
      <text:list text:style-name="List_20_1" text:continue-numbering="false">
        <text:list-item>
          <text:p text:style-name="List_20_1_Content_First"> Préservation et valorisation des bâtiments existants et des structures des chais (murs),</text:p>
        </text:list-item>
        <text:list-item>
          <text:p text:style-name="List_20_1_Content"> Préservation et amélioration des espaces naturels existants,</text:p>
        </text:list-item>
        <text:list-item>
          <text:p text:style-name="List_20_1_Content_Last"> Présence importante d’espaces verts et de terrasses végétalisées pour « vivre la nature en ville ».</text:p>
        </text:list-item>
      </text:list>
      <text:p text:style-name="Text_20_body">   <text:span text:style-name="underline">2.2 En préservant et valorisant le paysage et la qualité visuelle</text:span></text:p>
      <text:list text:style-name="List_20_1" text:continue-numbering="false">
        <text:list-item>
          <text:p text:style-name="List_20_1_Content_First"> Valorisation des entrées dans l’éco-quartier avec des ouvertures sur le quartier environnant,</text:p>
        </text:list-item>
        <text:list-item>
          <text:p text:style-name="List_20_1_Content_Last"> Privilégier des perspectives visuelles sur les sites « remarquables » naturels, architecturaux du quartier.</text:p>
        </text:list-item>
      </text:list>
      <text:p text:style-name="Text_20_body">   <text:span text:style-name="underline">2.3 En améliorant le qualité des logements et des bâtiments</text:span></text:p>
      <text:list text:style-name="List_20_1" text:continue-numbering="false">
        <text:list-item>
          <text:p text:style-name="List_20_1_Content_First"> Construction des logements dans une démarche globale de Très Haute Qualité Environnementale,</text:p>
        </text:list-item>
        <text:list-item>
          <text:p text:style-name="List_20_1_Content"> Qualité architecturale tout en ayant une forte intégration dans le bâti préservé existant,</text:p>
        </text:list-item>
        <text:list-item>
          <text:p text:style-name="List_20_1_Content"> Equipe technique de conception (architecte, bureaux d’études thermiques, bureaux d’études environnementaux) ayant des références en éco-construction,</text:p>
        </text:list-item>
        <text:list-item>
          <text:p text:style-name="List_20_1_Content_Last"> Accessibilité des logements et des bâtiments aux populations âgées et handicapées.</text:p>
        </text:list-item>
      </text:list>
      <text:p text:style-name="Text_20_body">   <text:span text:style-name="underline">2.4 En améliorant la propreté, l’hygiène et la santé</text:span></text:p>
      <text:list text:style-name="List_20_1" text:continue-numbering="false">
        <text:list-item>
          <text:p text:style-name="List_20_1_Content_First"> Comportement exemplaire des habitants,</text:p>
        </text:list-item>
        <text:list-item>
          <text:p text:style-name="List_20_1_Content_Last"> Mise en place de services d’entretien (habitants et/ou employés).</text:p>
        </text:list-item>
      </text:list>
      <text:p text:style-name="Text_20_body">   <text:span text:style-name="underline">2.5 En améliorant la sécurité et la gestion des risques</text:span></text:p>
      <text:list text:style-name="List_20_1" text:continue-numbering="false">
        <text:list-item>
          <text:p text:style-name="List_20_1_Content_First"> Prise en compte des risques liés à l’inondation,</text:p>
        </text:list-item>
        <text:list-item>
          <text:p text:style-name="List_20_1_Content_Last"> Sécurité des enfants et prévention des accidents de circulation.</text:p>
        </text:list-item>
      </text:list>
      <text:p text:style-name="Text_20_body">   <text:span text:style-name="underline">2.6 En améliorant la qualité de l’air</text:span></text:p>
      <text:list text:style-name="List_20_1" text:continue-numbering="false">
        <text:list-item>
          <text:p text:style-name="List_20_1_Content_First"> Utilisation de matériaux écologiques,</text:p>
        </text:list-item>
        <text:list-item>
          <text:p text:style-name="List_20_1_Content_Last"> Présence importante d’espaces verts.</text:p>
        </text:list-item>
      </text:list>
      <text:p text:style-name="Text_20_body">   <text:span text:style-name="underline">2.7 En réduisant les nuisances sonores</text:span></text:p>
      <text:list text:style-name="List_20_1" text:continue-numbering="false">
        <text:list-item>
          <text:p text:style-name="List_20_1_Content_First"> Isolation phonique entre les logements,</text:p>
        </text:list-item>
        <text:list-item>
          <text:p text:style-name="List_20_1_Content"> Isolation phonique du bâtiment,</text:p>
        </text:list-item>
        <text:list-item>
          <text:p text:style-name="List_20_1_Content"> Comportement exemplaire des habitants en terme de respect des autres,</text:p>
        </text:list-item>
        <text:list-item>
          <text:p text:style-name="List_20_1_Content_Last"> Quartier sans voiture.</text:p>
        </text:list-item>
      </text:list>
      <text:h text:style-name="Heading_20_3" text:outline-level="3"><text:bookmark-start text:name="__RefHeading___ameliorer_la_diversite_4"/><text:bookmark-start text:name="ameliorer_la_diversite"/>3/ Améliorer la diversité<text:bookmark-end text:name="__RefHeading___ameliorer_la_diversite_4"/><text:bookmark-end text:name="ameliorer_la_diversite"/></text:h>
      <text:p text:style-name="Text_20_body"> <text:span text:style-name="underline">3.1 En diversifiant la population de l’éco-quartier</text:span></text:p>
      <text:list text:style-name="List_20_1" text:continue-numbering="false">
        <text:list-item>
          <text:p text:style-name="List_20_1_Content_First"> Mixité sociale de la population en terme de catégories socio-professionnelles,</text:p>
        </text:list-item>
        <text:list-item>
          <text:p text:style-name="List_20_1_Content_Last"> Mixité inter-générationnelle (jeunes, personnes âgées, célibataires, couples avec et sans enfants).</text:p>
        </text:list-item>
      </text:list>
      <text:p text:style-name="Text_20_body">   <text:span text:style-name="underline">3.2 En diversifiant les fonctions de l’éco-quartier</text:span></text:p>
      <text:list text:style-name="List_20_1" text:continue-numbering="false">
        <text:list-item>
          <text:p text:style-name="List_20_1_Content_First"> Proposition de création de locaux artistiques, d’une salle polyvalente, ouverts sur le quartier,</text:p>
        </text:list-item>
        <text:list-item>
          <text:p text:style-name="List_20_1_Content"> Proposition de création d’une crèche parentale ouverte au quartier,</text:p>
        </text:list-item>
        <text:list-item>
          <text:p text:style-name="List_20_1_Content_Last"> Proposition d’une maison des associations liée à la nature, l’environnement et l’éco-construction.</text:p>
        </text:list-item>
      </text:list>
      <text:p text:style-name="Text_20_body">   <text:span text:style-name="underline">3.3 En diversifiant l’offre de logements</text:span></text:p>
      <text:list text:style-name="List_20_1" text:continue-numbering="false">
        <text:list-item>
          <text:p text:style-name="LastListParagraph_List_20_1_Content_First"> Diversité des logements : petits/grands logements, accession libre/accession sociale, location sociale selon les besoins des futurs habitants.</text:p>
        </text:list-item>
      </text:list>
      <text:h text:style-name="Heading_20_3" text:outline-level="3"><text:bookmark-start text:name="__RefHeading___ameliorer_l_integration_5"/><text:bookmark-start text:name="ameliorer_l_integration"/>4/ Améliorer l’intégration<text:bookmark-end text:name="__RefHeading___ameliorer_l_integration_5"/><text:bookmark-end text:name="ameliorer_l_integration"/></text:h>
      <text:p text:style-name="Text_20_body"> <text:span text:style-name="underline">4.1 En augmentant les niveaux d’éducation et la qualité professionnelle</text:span></text:p>
      <text:list text:style-name="List_20_1" text:continue-numbering="false">
        <text:list-item>
          <text:p text:style-name="List_20_1_Content_First"> Éducation des enfants du quartier à l’environnement,</text:p>
        </text:list-item>
        <text:list-item>
          <text:p text:style-name="List_20_1_Content_Last"> Échange de savoirs entre les habitants.</text:p>
        </text:list-item>
      </text:list>
      <text:p text:style-name="Text_20_body">   <text:span text:style-name="underline">4.2 En favorisant l’accès d’une population aux emplois, services et équipements de la ville</text:span></text:p>
      <text:list text:style-name="List_20_1" text:continue-numbering="false">
        <text:list-item>
          <text:p text:style-name="List_20_1_Content_First"> Proximité de l’emploi, des équipements et des services,</text:p>
        </text:list-item>
        <text:list-item>
          <text:p text:style-name="List_20_1_Content_Last"> Création de services, équipements selon les besoins du quartier environnant et des futurs habitants. </text:p>
        </text:list-item>
      </text:list>
      <text:p text:style-name="Text_20_body">   <text:span text:style-name="underline">4.3 En améliorant l’attractivité du quartier</text:span></text:p>
      <text:list text:style-name="List_20_1" text:continue-numbering="false">
        <text:list-item>
          <text:p text:style-name="LastListParagraph_List_20_1_Content_First"> Création d’espaces de vies (espaces verts), de création artistiques ouverts au quartier.</text:p>
        </text:list-item>
      </text:list>
      <text:p text:style-name="Text_20_body">   <text:span text:style-name="underline">4.4 En évitant les déplacements contraints et en privilégiant les modes de déplacement à faible impact environnemental</text:span></text:p>
      <text:list text:style-name="List_20_1" text:continue-numbering="false">
        <text:list-item>
          <text:p text:style-name="List_20_1_Content_First"> Proximité du tramway,</text:p>
        </text:list-item>
        <text:list-item>
          <text:p text:style-name="List_20_1_Content"> Réduction du nombre de places de parkings,</text:p>
        </text:list-item>
        <text:list-item>
          <text:p text:style-name="List_20_1_Content"> Proximité de l’emploi et des services,</text:p>
        </text:list-item>
        <text:list-item>
          <text:p text:style-name="List_20_1_Content"> Comportements exemplaires des habitants qui privilégieront la marche à pied, le vélo, les transports en commun,</text:p>
        </text:list-item>
        <text:list-item>
          <text:p text:style-name="List_20_1_Content"> Cheminements piétons et vélos privilégiés dans le quartier,</text:p>
        </text:list-item>
        <text:list-item>
          <text:p text:style-name="List_20_1_Content_Last"> Quartier sans voiture (sauf pour une dépose).</text:p>
        </text:list-item>
      </text:list>
      <text:h text:style-name="Heading_20_3" text:outline-level="3"><text:bookmark-start text:name="__RefHeading___renforcer_le_lien_social_6"/><text:bookmark-start text:name="renforcer_le_lien_social"/>5/ Renforcer le lien social<text:bookmark-end text:name="__RefHeading___renforcer_le_lien_social_6"/><text:bookmark-end text:name="renforcer_le_lien_social"/></text:h>
      <text:p text:style-name="Text_20_body"> <text:span text:style-name="underline">5.1 En renforçant la cohésion sociale et la participation de chacun</text:span></text:p>
      <text:list text:style-name="List_20_1" text:continue-numbering="false">
        <text:list-item>
          <text:p text:style-name="List_20_1_Content_First"> Engagement des futurs habitants de l’écoquartier dans une démarche exemplaire de développement durable,</text:p>
        </text:list-item>
        <text:list-item>
          <text:p text:style-name="List_20_1_Content"> Sensibilisation des populations environnantes,</text:p>
        </text:list-item>
        <text:list-item>
          <text:p text:style-name="List_20_1_Content"> Participation des futurs habitants à la conception de leur habitat,</text:p>
        </text:list-item>
        <text:list-item>
          <text:p text:style-name="List_20_1_Content_Last"> Participation des habitants aux décisions et projets de l’éco-quartier et du quartier environnant.</text:p>
        </text:list-item>
      </text:list>
      <text:p text:style-name="Text_20_body">   <text:span text:style-name="underline">5.2 En améliorant les réseaux de solidarité et le capital social</text:span></text:p>
      <text:list text:style-name="List_20_1" text:continue-numbering="false">
        <text:list-item>
          <text:p text:style-name="List_20_1_Content_First"> Participation au développement de l’économie locale (commerces de proximité, producteurs locaux, artisans locaux, …),</text:p>
        </text:list-item>
        <text:list-item>
          <text:p text:style-name="List_20_1_Content"> Rencontre et échange entre les habitants,</text:p>
        </text:list-item>
        <text:list-item>
          <text:p text:style-name="List_20_1_Content"> Développement d’initiatives d’échanges avec d’autres éco-quartiers ou des projets d’éco-quartiers,</text:p>
        </text:list-item>
        <text:list-item>
          <text:p text:style-name="List_20_1_Content_Last"> Développement de projets. </text:p>
        </text:list-item>
      </text:list>
      <text:p text:style-name="Text_20_body"><text:span text:style-name="Emphasis">Ces objectifs ont été définis sur la base d’ateliers de l’association, de rencontres avec les acteurs locaux, et à partir du modèle HQE2R de définition d’un quartier durable.</text:span></text:p>
      <text:h text:style-name="Heading_20_2" text:outline-level="2"><text:bookmark-start text:name="__RefHeading___schema_fonctionnel_7"/><text:bookmark-start text:name="schema_fonctionnel"/>Schéma fonctionnel<text:bookmark-end text:name="__RefHeading___schema_fonctionnel_7"/><text:bookmark-end text:name="schema_fonctionnel"/></text:h>
      <text:p text:style-name="Text_20_body"><draw:frame draw:style-name="media" draw:name="1" text:anchor-type="as-char" draw:z-index="1" svg:width="18.520833333333cm" style:rel-width="100%" svg:height="11.313218390805cm" style:rel-height="scale"><draw:image xlink:href="Pictures/1e003e04bc29575f64dbce39d48b2b47.png" xlink:type="simple" xlink:show="embed" xlink:actuate="onLoad"/></draw:frame></text:p>
      <text:h text:style-name="Heading_20_4" text:outline-level="4"><text:bookmark-start text:name="__RefHeading___schema_de_services_8"/><text:bookmark-start text:name="schema_de_services"/>Schéma de services<text:bookmark-end text:name="__RefHeading___schema_de_services_8"/><text:bookmark-end text:name="schema_de_services"/></text:h>
      <text:p text:style-name="Text_20_body"><draw:frame draw:style-name="media" draw:name="2" text:anchor-type="as-char" draw:z-index="2" svg:width="18.520833333333cm" style:rel-width="100%" svg:height="11.022779700115cm" style:rel-height="scale"><draw:image xlink:href="Pictures/5c1f6b620aa4d6c9c0a40590a10d3edd.png" xlink:type="simple" xlink:show="embed" xlink:actuate="onLoad"/></draw:frame></text:p>
      <text:h text:style-name="Heading_20_2" text:outline-level="2"><text:bookmark-start text:name="__RefHeading___propositions_de_l_association_9"/><text:bookmark-start text:name="propositions_de_l_association"/>Propositions de l’association<text:bookmark-end text:name="__RefHeading___propositions_de_l_association_9"/><text:bookmark-end text:name="propositions_de_l_association"/></text:h>
      <text:p text:style-name="Text_20_body">Une volonté de mixité sociale a orienté l’association sur une collaboration avec un bailleur social, afin de proposer dans l’écoquartier de l’accession sociale et du locatif social, ce qui permettrait d’accueillir une population à revenu modéré dans ce quartier écologique. <text:line-break/>
Cette ouverture à des habitants culturellement non sensibilisés à la démarche sociale et écologique du quartier serait un enjeu d’intégration et de partage des intérêts collectifs et écologiques du projet. <text:line-break/></text:p>
      <text:p text:style-name="Text_20_body"><text:span text:style-name="Strong_20_Emphasis">Mixité sociale, mixité culturelle, dimension écologique : nous sommes au cœur des enjeux du développement durable.</text:span></text:p>
      <text:p text:style-name="Text_20_body">Le projet H’Nord pourra voir le jour grâce à une grande coopération avec l’ensemble des acteurs du projet. 
Ainsi une commission « Comité de pilotage » a été créée afin de :</text:p>
      <text:h text:style-name="Heading_20_4" text:outline-level="4"><text:bookmark-start text:name="__RefHeading___promouvoir_le_projet_de_l_association_h_nord_aupres_des_differents_acteurs_10"/><text:bookmark-start text:name="promouvoir_le_projet_de_l_association_h_nord_aupres_des_differents_acteurs"/>1- promouvoir le projet de l’association H’Nord auprès des différents acteurs :<text:bookmark-end text:name="__RefHeading___promouvoir_le_projet_de_l_association_h_nord_aupres_des_differents_acteurs_10"/><text:bookmark-end text:name="promouvoir_le_projet_de_l_association_h_nord_aupres_des_differents_acteurs"/></text:h>
      <text:list text:style-name="List_20_1" text:continue-numbering="false">
        <text:list-item>
          <text:p text:style-name="List_20_1_Content_First">la ville de Bordeaux où est situé le projet d’écoquartier,</text:p>
        </text:list-item>
        <text:list-item>
          <text:p text:style-name="List_20_1_Content"> la Communauté Urbaine de Bordeaux qui possède une grande partie des terrains et qui a la compétence de l’élaboration de la nouvelle voie centrale,</text:p>
        </text:list-item>
        <text:list-item>
          <text:p text:style-name="List_20_1_Content_Last"> le Conseil Général, le Conseil Régional et l’ADEME,  les bailleurs sociaux et organismes financiers.</text:p>
        </text:list-item>
      </text:list>
      <text:h text:style-name="Heading_20_4" text:outline-level="4"><text:bookmark-start text:name="__RefHeading___proposer_la_creation_d_un_comite_de_pilotage_constitue_des_acteurs_principaux_11"/><text:bookmark-start text:name="proposer_la_creation_d_un_comite_de_pilotage_constitue_des_acteurs_principaux"/>2- proposer la création d’un comité de pilotage constitué des acteurs principaux.<text:bookmark-end text:name="__RefHeading___proposer_la_creation_d_un_comite_de_pilotage_constitue_des_acteurs_principaux_11"/><text:bookmark-end text:name="proposer_la_creation_d_un_comite_de_pilotage_constitue_des_acteurs_principaux"/></text:h>
      <text:h text:style-name="Heading_20_4" text:outline-level="4"><text:bookmark-start text:name="__RefHeading___definir_le_montage_financier_et_juridique_et_la_maitrise_d_ouvrage_12"/><text:bookmark-start text:name="definir_le_montage_financier_et_juridique_et_la_maitrise_d_ouvrage"/>3- définir le montage financier et juridique et la maîtrise d’ouvrage.<text:bookmark-end text:name="__RefHeading___definir_le_montage_financier_et_juridique_et_la_maitrise_d_ouvrage_12"/><text:bookmark-end text:name="definir_le_montage_financier_et_juridique_et_la_maitrise_d_ouvrage"/></text:h>
      <text:p text:style-name="Text_20_body"><text:span text:style-name="Strong_20_Emphasis">Création d’un comité de pilotage des principaux acteurs. Ce comité de pilotage aura en charge le suivi du projet d’écoquartier et son intégration dans l’étude pré-opérationnelle sur l’îlot Dupaty menée par la Ville de Bordeaux.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s-projets:ecoquartier</dc:title>
  </office:meta>
</office:document-meta>
</file>