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text:bookmark text:name="les-projets:cooperatives_habitants"/>La loi ALUR a été promulguée le 24 mars 2014 et publiée au journal officiel du 26 mars 2014.Elle permet la reconnaissance du statut de coopératives d'habitants!</text:p>
            <text:p text:style-name="Text_20_body">Merci à <text:a xlink:type="simple" xlink:href="http://habicoop.fr/spip.php?page=sommaire" text:style-name="Internet_20_link" text:visited-style-name="Visited_20_Internet_20_Link">Habicoop</text:a> pour son travail à ce sujet!</text:p>
          </table:table-cell>
        </table:table-row>
      </table:table>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start text:name="__RefHeading___cooperatives_d_habitants_1"/><text:bookmark-start text:name="cooperatives_d_habitants"/>Coopératives d'habitants<text:bookmark-end text:name="__RefHeading___cooperatives_d_habitants_1"/><text:bookmark-end text:name="cooperatives_d_habitants"/></text:h>
      <text:p text:style-name="Text_20_body"><text:span text:style-name="Strong_20_Emphasis">H'Nord souhaite promouvoir un écoquartier coopératif, c'est-à-dire constituer une coopérative d'habitants. Pour cela, H'Nord a adhéré à Habicoop et à la charte des coopératives d'habitants dont voici le contenu :</text:span></text:p>
      <text:list text:style-name="List_20_1" text:continue-numbering="false">
        <text:list-item>
          <text:p text:style-name="LastListParagraph_List_20_1_Content_First"> La coopérative d’habitants offre un rapport original au patrimoine : la propriété, collective, est dissociée du droit d’usage.</text:p>
        </text:list-item>
      </text:list>
      <text:list text:style-name="List_20_1" text:continue-numbering="false">
        <text:list-item>
          <text:p text:style-name="LastListParagraph_List_20_1_Content_First"> La fonction d’habitat et l’intérêt collectif priment sur l’investissement immobilier et l’enrichissement financier.</text:p>
        </text:list-item>
      </text:list>
      <text:list text:style-name="List_20_1" text:continue-numbering="false">
        <text:list-item>
          <text:p text:style-name="LastListParagraph_List_20_1_Content_First"> La coopérative d’habitants refuse la spéculation.</text:p>
        </text:list-item>
      </text:list>
      <text:list text:style-name="List_20_1" text:continue-numbering="false">
        <text:list-item>
          <text:p text:style-name="LastListParagraph_List_20_1_Content_First"> La coopérative d’habitants implique la mutualisation d’espaces et de services qui favorise notamment la solidarité, l’échange et la modération de la consommation.</text:p>
        </text:list-item>
      </text:list>
      <text:list text:style-name="List_20_1" text:continue-numbering="false">
        <text:list-item>
          <text:p text:style-name="LastListParagraph_List_20_1_Content_First"> Le projet est porté par des futurs habitants lors de sa phase de conception, dans la mesure du possible.</text:p>
        </text:list-item>
      </text:list>
      <text:list text:style-name="List_20_1" text:continue-numbering="false">
        <text:list-item>
          <text:p text:style-name="LastListParagraph_List_20_1_Content_First"> Dans un esprit de coopération, chaque habitant est responsabilisé au sein d’un système de gestion collective.</text:p>
        </text:list-item>
      </text:list>
      <text:list text:style-name="List_20_1" text:continue-numbering="false">
        <text:list-item>
          <text:p text:style-name="LastListParagraph_List_20_1_Content_First"> Les décisions entre coopérateurs sont prises démocratiquement selon le principe une personne = une voix, indépendamment du nombre de parts sociales ou de tout autre critère.</text:p>
        </text:list-item>
      </text:list>
      <text:list text:style-name="List_20_1" text:continue-numbering="false">
        <text:list-item>
          <text:p text:style-name="LastListParagraph_List_20_1_Content_First"> La coopérative veille à diminuer son empreinte écologique par ses choix architecturaux et techniques, son territoire d’implantation ainsi que son fonctionnement au quotidien.</text:p>
        </text:list-item>
      </text:list>
      <text:list text:style-name="List_20_1" text:continue-numbering="false">
        <text:list-item>
          <text:p text:style-name="LastListParagraph_List_20_1_Content_First"> La coopérative veille à ne pas exclure les personnes en difficulté, notamment les difficultés financières ne doivent pas être un facteur limitant. Elle se refuse à toute discrimination.</text:p>
        </text:list-item>
      </text:list>
      <text:list text:style-name="List_20_1" text:continue-numbering="false">
        <text:list-item>
          <text:p text:style-name="LastListParagraph_List_20_1_Content_First"> La coopérative est ouverte sur son quartier et son environnement.</text:p>
        </text:list-item>
      </text:list>
      <text:p text:style-name="Text_20_body"><text:span text:style-name="Strong_20_Emphasis">Cette forme nouvelle d'habitat n'existe pas encore en France même si de nombreux exemples existent à l'étranger (Suisse, Québec, Allemagne, etc). Pour cela, nous travaillons en partenariat avec Habicoop et le Ministère du Logement pour modifier la loi.</text:span></text:p>
      <text:p text:style-name="Text_20_body"><text:span text:style-name="Strong_20_Emphasis">H'Nord est devenu membre du Conseil d'Administration d'Habicoop en avril 2009.</text:span></text:p>
      <text:p text:style-name="Text_20_body"><text:span text:style-name="Strong_20_Emphasis">Par ailleurs H'Nord participe à la démarche collective d'innovation (DCI) sur l'habitat participatif.</text:span><text:line-break/>
La DCI consiste à étudier les conditions dans lesquelles évoluent aujourd’hui une vingtaine de projets représentatifs en France afin de mutualiser des bonnes pratiques et d’identifier des obstacles et freins au développement de la démarche.<text:line-break/>
Ces travaux permettront d’alimenter la réflexion autour de la nouvelle loi sur le logement sous forme de propositions d’amendement concrets.</text:p>
      <text:h text:style-name="Heading_20_2" text:outline-level="2"><text:bookmark-start text:name="__RefHeading___une_petite_video_2"/><text:bookmark-start text:name="une_petite_video"/>Une petite vidéo<text:bookmark-end text:name="__RefHeading___une_petite_video_2"/><text:bookmark-end text:name="une_petite_video"/></text:h>
      <text:p text:style-name="Text_20_body">Ce petit film de 4'30 présente l'association <text:a xlink:type="simple" xlink:href="http://www.habicoop.fr" text:style-name="Internet_20_link" text:visited-style-name="Visited_20_Internet_20_Link">Habicoop</text:a> qui accompagne des groupes d'habitants pour créer des coopératives d'habitants.</text:p>
      <text:p text:style-name="Text_20_body">L’expérience des Voirets à Genève y est également présentée.</text:p>
      <text:p text:style-name="Text_20_body">par Sylvain Bouchard / Scop la Péniche le 7 janvier 2008</text:p>
      <text:p text:style-name="Text_20_body"><text:a xlink:type="simple" xlink:href="https://hnord.o2switch.net/hn/lib/exe/fetch.php?media=les-projets:cooperative_habicoop.ogv" text:style-name="Internet_20_link" text:visited-style-name="Visited_20_Internet_20_Link">Présentation des coopératives d'habitants par habico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s-projets:cooperatives_habitants</dc:title>
  </office:meta>
</office:document-meta>
</file>