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060499add9c004ddf8f25525de00ee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.3229166666667cm" svg:height="1.6545004306632cm"><draw:image xlink:href="Pictures/e060499add9c004ddf8f25525de00ee1.jpg" xlink:type="simple" xlink:show="embed" xlink:actuate="onLoad"/></draw:frame></text:p>
      <text:h text:style-name="Heading_20_2" text:outline-level="2"><text:bookmark text:name="le-lieu:viequartier"/><text:bookmark-start text:name="__RefHeading___vie_de_quartier_1"/><text:bookmark-start text:name="vie_de_quartier"/>Vie de quartier<text:bookmark-end text:name="__RefHeading___vie_de_quartier_1"/><text:bookmark-end text:name="vie_de_quartier"/></text:h>
      <text:p text:style-name="Text_20_body">L’intégration d’une COOPERATIVE D'HABITANTS dans l’îlot Dupaty permettra d’apporter des services aux riverains.
Nous travaillons sur :</text:p>
      <text:list text:style-name="List_20_1" text:continue-numbering="false">
        <text:list-item>
          <text:p text:style-name="List_20_1_Content_First"> La création d’une micro-crèche ou d'une maison des assistantes maternelles,  </text:p>
        </text:list-item>
        <text:list-item>
          <text:p text:style-name="List_20_1_Content"> La création d’une AMAP en lien avec des producteurs locaux,</text:p>
        </text:list-item>
        <text:list-item>
          <text:p text:style-name="List_20_1_Content"> La création d’un collectif pour l’achat de produits labellisés,</text:p>
        </text:list-item>
        <text:list-item>
          <text:p text:style-name="List_20_1_Content"> La création d'une salle  polyvalente ouverte à diverses associations pour réunions et activités artistiques, musicales, culturelles, sportives,  </text:p>
        </text:list-item>
        <text:list-item>
          <text:p text:style-name="List_20_1_Content"> Un centre de ressources et de documentation sur l’écologie et l’environnement,</text:p>
        </text:list-item>
        <text:list-item>
          <text:p text:style-name="List_20_1_Content"> La récupération par les riverains de terreau issu du compostage,</text:p>
        </text:list-item>
        <text:list-item>
          <text:p text:style-name="List_20_1_Content"> La mise en place d’ateliers de jardinage,</text:p>
        </text:list-item>
        <text:list-item>
          <text:p text:style-name="List_20_1_Content_Last"> La création d’un SEL (échanges de services et de savoirs) comme le SEL Gabare de Pessac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e-lieu:viequartier</dc:title>
  </office:meta>
</office:document-meta>
</file>