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db0734be18e2c14c978da62c0d68aa24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t-autour:liens"/><text:bookmark-start text:name="__RefHeading___liens_1"/><text:bookmark-start text:name="liens"/>Liens<text:bookmark-end text:name="__RefHeading___liens_1"/><text:bookmark-end text:name="liens"/></text:h>
      <text:p text:style-name="Text_20_body">Cette page présente les liens vers des sites qui ont retenu notre attention</text:p>
      <text:p text:style-name="Text_20_body"><text:span text:style-name="Strong_20_Emphasis"><text:a xlink:type="simple" xlink:href="https://hnord.o2switch.net/hn/doku.php?id=et-autour:reseau" text:style-name="Internet_20_link" text:visited-style-name="Visited_20_Internet_20_Link">D'autres projets de coopérative d'habitants en Aquitaine</text:a></text:span></text:p>
      <text:h text:style-name="Heading_20_3" text:outline-level="3"><text:bookmark-start text:name="__RefHeading___alternatiba_gironde_2"/><text:bookmark-start text:name="alternatiba_gironde"/>Alternatiba Gironde<text:bookmark-end text:name="__RefHeading___alternatiba_gironde_2"/><text:bookmark-end text:name="alternatiba_gironde"/></text:h>
      <text:p text:style-name="Text_20_body">Pour répondre à l'urgence climatique construisons le bien vivre ensemble!</text:p>
      <text:p text:style-name="Text_20_body"><text:a xlink:type="simple" xlink:href="http://alternatiba.eu/gironde/" text:style-name="Internet_20_link" text:visited-style-name="Visited_20_Internet_20_Link">Alternatiba Gironde</text:a></text:p>
      <text:h text:style-name="Heading_20_3" text:outline-level="3"><text:bookmark-start text:name="__RefHeading___la_jeune_pousse_3"/><text:bookmark-start text:name="la_jeune_pousse"/>La Jeune Pousse<text:bookmark-end text:name="__RefHeading___la_jeune_pousse_3"/><text:bookmark-end text:name="la_jeune_pousse"/></text:h>
      <text:p text:style-name="Text_20_body">Nos compagnons de route toulousains</text:p>
      <text:p text:style-name="Text_20_body"><text:a xlink:type="simple" xlink:href="http://lajeunepousse.org/" text:style-name="Internet_20_link" text:visited-style-name="Visited_20_Internet_20_Link">La Jeune Pousse</text:a></text:p>
      <text:h text:style-name="Heading_20_3" text:outline-level="3"><text:bookmark-start text:name="__RefHeading___le_jardin_de_ta_sœur_4"/><text:bookmark-start text:name="le_jardin_de_ta_sœur"/>Le Jardin de ta Sœur<text:bookmark-end text:name="__RefHeading___le_jardin_de_ta_sœur_4"/><text:bookmark-end text:name="le_jardin_de_ta_sœur"/></text:h>
      <text:p text:style-name="Text_20_body"><text:a xlink:type="simple" xlink:href="http://www.jardindetasoeur.org/" text:style-name="Internet_20_link" text:visited-style-name="Visited_20_Internet_20_Link">Le Jardin de ta Sœur</text:a></text:p>
      <text:h text:style-name="Heading_20_3" text:outline-level="3"><text:bookmark-start text:name="__RefHeading___cite_des_castors_a_pessac_5"/><text:bookmark-start text:name="cite_des_castors_a_pessac"/>Cité des Castors à Pessac<text:bookmark-end text:name="__RefHeading___cite_des_castors_a_pessac_5"/><text:bookmark-end text:name="cite_des_castors_a_pessac"/></text:h>
      <text:p text:style-name="Text_20_body"><text:a xlink:type="simple" xlink:href="http://www.citecastors-pessac.fr" text:style-name="Internet_20_link" text:visited-style-name="Visited_20_Internet_20_Link">Castors Pessac</text:a></text:p>
      <text:h text:style-name="Heading_20_3" text:outline-level="3"><text:bookmark-start text:name="__RefHeading___autocool_citiz_6"/><text:bookmark-start text:name="autocool_citiz"/>Autocool/Citiz<text:bookmark-end text:name="__RefHeading___autocool_citiz_6"/><text:bookmark-end text:name="autocool_citiz"/></text:h>
      <text:p text:style-name="Text_20_body">Autocool devient<text:line-break/>
<draw:a xlink:type="simple" xlink:href="http://bordeaux.citiz.coop/"><draw:frame draw:style-name="medialeft" draw:name="0" text:anchor-type="paragraph" draw:z-index="0" svg:width="2.6458333333333cm" svg:height="1.0664328231293cm"><draw:image xlink:href="Pictures/db0734be18e2c14c978da62c0d68aa24.png" xlink:type="simple" xlink:show="embed" xlink:actuate="onLoad"/></draw:frame></draw:a></text:p>
      <text:h text:style-name="Heading_20_3" text:outline-level="3"><text:bookmark-start text:name="__RefHeading___eco_hameau_47_7"/><text:bookmark-start text:name="eco_hameau_47"/>Eco Hameau 47<text:bookmark-end text:name="__RefHeading___eco_hameau_47_7"/><text:bookmark-end text:name="eco_hameau_47"/></text:h>
      <text:p text:style-name="Text_20_body"><text:a xlink:type="simple" xlink:href="http://ecohameau47.6mablog.com" text:style-name="Internet_20_link" text:visited-style-name="Visited_20_Internet_20_Link">Eco Hameau 47</text:a></text:p>
      <text:h text:style-name="Heading_20_3" text:outline-level="3"><text:bookmark-start text:name="__RefHeading___ekopedia_8"/><text:bookmark-start text:name="ekopedia"/>Ekopedia<text:bookmark-end text:name="__RefHeading___ekopedia_8"/><text:bookmark-end text:name="ekopedia"/></text:h>
      <text:p text:style-name="Text_20_body"><text:a xlink:type="simple" xlink:href="http://fr.ekopedia.org/Cohabitat" text:style-name="Internet_20_link" text:visited-style-name="Visited_20_Internet_20_Link">Ekopedia/Cohabitat</text:a></text:p>
      <text:h text:style-name="Heading_20_3" text:outline-level="3"><text:bookmark-start text:name="__RefHeading___wikipedia_9"/><text:bookmark-start text:name="wikipedia"/>Wikipedia<text:bookmark-end text:name="__RefHeading___wikipedia_9"/><text:bookmark-end text:name="wikipedia"/></text:h>
      <text:p text:style-name="Text_20_body"><text:a xlink:type="simple" xlink:href="http://fr.wikipedia.org/wiki/Cohabitat" text:style-name="Internet_20_link" text:visited-style-name="Visited_20_Internet_20_Link">Wikipedia/Cohabitat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b "Greebo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et-autour:liens</dc:title>
  </office:meta>
</office:document-meta>
</file>