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37199189cc369be04d55ee4e0feef43.jpg"/>
  <manifest:file-entry manifest:media-type="image/jpeg" manifest:full-path="Pictures/a1465c8e15dca765ce922992399b103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3.96875cm" svg:height="3.3389979338843cm"><draw:image xlink:href="Pictures/537199189cc369be04d55ee4e0feef43.jpg" xlink:type="simple" xlink:show="embed" xlink:actuate="onLoad"/></draw:frame></text:p>
      <text:p text:style-name="Text_20_body"><text:span text:style-name="Source_20_Text"><text:bookmark text:name="association:association"/>
&lt;h1&gt;Qui sommes nous?&lt;/h1&gt;
</text:span></text:p>
      <text:p text:style-name="Text_20_body"><text:line-break/>
<text:span text:style-name="Strong_20_Emphasis">H'Nord</text:span> est une association loi 1901, constituée en juin 2006, qui a pour objet de promouvoir une coopérative d'habitants à Bordeaux.<text:line-break/>
Elle  réunit des personnes sensibles aux problèmes environnementaux, architecturaux et sociaux en milieu urbain et a imaginé un <text:span text:style-name="Strong_20_Emphasis">écoquartier</text:span> ou <text:span text:style-name="Strong_20_Emphasis">quartier durable</text:span>, dont les habitations, conçues par les futurs résidents, seraient
portées par les murs d’anciens chais, derniers vestiges de l’activité portuaire de la ville, en acquérant une friche
urbaine à Bordeaux-Nord, à la lisière des Chartrons et de Bacalan : <text:a xlink:type="simple" xlink:href="https://hnord.o2switch.net/hn/doku.php?id=le-lieu:ilot-dupaty" text:style-name="Internet_20_link" text:visited-style-name="Visited_20_Internet_20_Link">l’îlot Dupaty</text:a>.</text:p>
      <text:p text:style-name="Text_20_body">Ce projet s’inscrit dans une éthique de développement durable qui englobe :</text:p>
      <text:list text:style-name="Numbering_20_1" text:continue-numbering="false">
        <text:list-item>
          <text:p text:style-name="Numbering_20_1_Content_First">  une démarche de développement économique sur fond de projet immobilier inédit, <text:a xlink:type="simple" xlink:href="http://hnord.org/hn/doku.php?id=les-projets:cooperatives_habitants" text:style-name="Internet_20_link" text:visited-style-name="Visited_20_Internet_20_Link">une coopérative d'habitants</text:a></text:p>
        </text:list-item>
        <text:list-item>
          <text:p text:style-name="Numbering_20_1_Content">  la protection de l’environnement intégrant les déplacements urbains, les économies d’énergie, la gestion de l’eau, l'utilisation de matériaux sains… répondant ainsi à 9 des 10 critères retenus par l’agenda 21,</text:p>
        </text:list-item>
        <text:list-item>
          <text:p text:style-name="Numbering_20_1_Content_Last">  la dynamique de cohésion sociale par la maîtrise coopérative du foncier, par la préservation du patrimoine architectural, par la mise en valeur de la mémoire des lieux (îlot Dupaty), par l’immersion dans la dynamique existante d'un quartier en pleine réhabilitation, soucieux de réussir sa mutation.</text:p>
        </text:list-item>
      </text:list>
      <text:p text:style-name="Text_20_body">La démarche du projet H'Nord s’inspire des opérations pilotes environnementales déjà réalisées à l’échelle européenne et à l’échelle nationale.
Cet écoquartier s’appuie sur un concept global, exemplaire et innovant impliquant de nouveaux rapports avec la ville, parallèlement à des projets “immobiliers traditionnels”, en cours, sur le même secteur.</text:p>
      <text:p text:style-name="Text_20_body"><draw:frame draw:style-name="mediacenter" draw:name="{{ :pl_situ-1.png?direct&amp;200 | Legend" text:anchor-type="paragraph" draw:z-index="0" svg:width="5.2916666666667cm"><draw:text-box><text:p text:style-name="legendcenter"><draw:frame draw:style-name="mediacenter" draw:name="{{ :pl_situ-1.png?direct&amp;200 |" text:anchor-type="paragraph" draw:z-index="1" svg:width="5.2916666666667cm" svg:height="3.7412083333333cm"><draw:image xlink:href="Pictures/a1465c8e15dca765ce922992399b1034.jpg" xlink:type="simple" xlink:show="embed" xlink:actuate="onLoad"/></draw:frame>{{ :pl_situ-1.png?direct&amp;200 |</text:p></draw:text-box></draw:frame></text:p>
      <text:h text:style-name="Heading_20_2" text:outline-level="2"><text:bookmark-start text:name="__RefHeading___le_programme_1"/><text:bookmark-start text:name="le_programme"/>Le programme<text:bookmark-end text:name="__RefHeading___le_programme_1"/><text:bookmark-end text:name="le_programme"/></text:h>
      <text:p text:style-name="Text_20_body">Ce document présente le programme de construction et d'organisation des espaces que nous souhaitons développer.</text:p>
      <text:p text:style-name="Text_20_body"><text:a xlink:type="simple" xlink:href="https://hnord.o2switch.net/hn/lib/exe/fetch.php?media=1-association:pre_programme_2013-05-28.pdf" text:style-name="Internet_20_link" text:visited-style-name="Visited_20_Internet_20_Link">Le programme 2013</text:a></text:p>
      <text:h text:style-name="Heading_20_2" text:outline-level="2"><text:bookmark-start text:name="__RefHeading___pour_plus_d_informations_sur_l_actualite_du_projet_2"/><text:bookmark-start text:name="pour_plus_d_informations_sur_l_actualite_du_projet"/>Pour plus d'informations sur l'actualité du projet :<text:bookmark-end text:name="__RefHeading___pour_plus_d_informations_sur_l_actualite_du_projet_2"/><text:bookmark-end text:name="pour_plus_d_informations_sur_l_actualite_du_projet"/></text:h>
      <text:p text:style-name="Text_20_body"><text:a xlink:type="simple" xlink:href="https://hnord.o2switch.net/hn/doku.php?id=presse:revue_de_presse" text:style-name="Internet_20_link" text:visited-style-name="Visited_20_Internet_20_Link">Revue de presse</text:a><text:line-break/></text:p>
      <text:h text:style-name="Heading_20_2" text:outline-level="2"><text:bookmark-start text:name="__RefHeading___rapports_d_activite_et_d_orientation_3"/><text:bookmark-start text:name="rapports_d_activite_et_d_orientation"/>Rapports d'activité et d'orientation<text:bookmark-end text:name="__RefHeading___rapports_d_activite_et_d_orientation_3"/><text:bookmark-end text:name="rapports_d_activite_et_d_orientation"/></text:h>
      <text:p text:style-name="Text_20_body"><text:a xlink:type="simple" xlink:href="https://hnord.o2switch.net/hn/lib/exe/fetch.php?media=1-association:rapport_activites_2013.pdf" text:style-name="Internet_20_link" text:visited-style-name="Visited_20_Internet_20_Link">Rapport d'activité 2013 présenté en 2014</text:a></text:p>
      <text:p text:style-name="Text_20_body"><text:a xlink:type="simple" xlink:href="https://hnord.o2switch.net/hn/lib/exe/fetch.php?media=1-association:cr_ag_ext_2013-05-14-annex.pdf" text:style-name="Internet_20_link" text:visited-style-name="Visited_20_Internet_20_Link">Compte-rendu AG extraordinaire du 14 mai 2013</text:a></text:p>
      <text:p text:style-name="Text_20_body"><text:a xlink:type="simple" xlink:href="https://hnord.o2switch.net/hn/lib/exe/fetch.php?media=1-association:cr-ag_2012_du_13_avril_2013.pdf" text:style-name="Internet_20_link" text:visited-style-name="Visited_20_Internet_20_Link">Rapport activité 2012 et orientation pour 2013</text:a></text:p>
      <text:p text:style-name="Text_20_body"><text:a xlink:type="simple" xlink:href="https://hnord.o2switch.net/hn/lib/exe/fetch.php?media=association:rapports_acti_orient_valid.pdf" text:style-name="Internet_20_link" text:visited-style-name="Visited_20_Internet_20_Link">Rapport activité 2011 et orientation pour 2012</text:a></text:p>
      <text:p text:style-name="Text_20_body"><text:a xlink:type="simple" xlink:href="https://hnord.o2switch.net/hn/lib/exe/fetch.php?media=1-association:rapport-activite-2010.pdf" text:style-name="Internet_20_link" text:visited-style-name="Visited_20_Internet_20_Link">Rapport d'activité 2010</text:a></text:p>
      <text:p text:style-name="Text_20_body"><text:a xlink:type="simple" xlink:href="https://hnord.o2switch.net/hn/lib/exe/fetch.php?media=1-association:orientation2011-ag.pdf" text:style-name="Internet_20_link" text:visited-style-name="Visited_20_Internet_20_Link">Rapport d'orientation pour l'année 2011</text:a></text:p>
      <text:p text:style-name="Text_20_body"><text:a xlink:type="simple" xlink:href="https://hnord.o2switch.net/hn/lib/exe/fetch.php?media=1-association:rapport-activite-2009.pdf" text:style-name="Internet_20_link" text:visited-style-name="Visited_20_Internet_20_Link">Rapport d'activité 2009</text:a></text:p>
      <text:p text:style-name="Text_20_body"><text:a xlink:type="simple" xlink:href="https://hnord.o2switch.net/hn/lib/exe/fetch.php?media=1-association:projet-orientation2010-ag.pdf" text:style-name="Internet_20_link" text:visited-style-name="Visited_20_Internet_20_Link">Rapport d'orientation pour l'année 2010</text:a></text:p>
      <text:p text:style-name="Text_20_body"><text:a xlink:type="simple" xlink:href="https://hnord.o2switch.net/hn/lib/exe/fetch.php?media=1-association:rapport-activite2008.pdf" text:style-name="Internet_20_link" text:visited-style-name="Visited_20_Internet_20_Link">Rapport d'activité 2008</text:a></text:p>
      <text:p text:style-name="Text_20_body"><text:a xlink:type="simple" xlink:href="https://hnord.o2switch.net/hn/lib/exe/fetch.php?media=1-association:rapport-orientation2009-1.pdf" text:style-name="Internet_20_link" text:visited-style-name="Visited_20_Internet_20_Link">Rapport d'orientation pour l'année 2009</text:a></text:p>
      <text:p text:style-name="Text_20_body">~~DISCUSSION:off~~</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association:association</dc:title>
  </office:meta>
</office:document-meta>
</file>