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191ad18d33c27ea9dbb29b84a1aa46.png"/>
  <manifest:file-entry manifest:media-type="image/png" manifest:full-path="Pictures/de475a55c7fa6caeb6e70ffedec1072e.png"/>
  <manifest:file-entry manifest:media-type="image/png" manifest:full-path="Pictures/b8d7ace09629cc3bc57bccec7a3d81d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ualites:2013"/><text:bookmark-start text:name="__RefHeading___agenda_1"/><text:bookmark-start text:name="agenda"/>Agenda<text:bookmark-end text:name="__RefHeading___agenda_1"/><text:bookmark-end text:name="agenda"/></text:h>
      <text:h text:style-name="Heading_20_1" text:outline-level="1"><text:bookmark-start text:name="__RefHeading___NoTitle_2"/><text:bookmark-start text:name="section"/>2018<text:bookmark-end text:name="__RefHeading___NoTitle_2"/><text:bookmark-end text:name="section"/></text:h>
      <text:p text:style-name="Text_20_body">Participation de la Coopérative H'Nord à CAP ASSO, organisé par la municipalité de Bordeaux,
beaucoup d'intérêt manifesté pour notre projet...mais, vu les délais de réalisation, beaucoup ont été déçus !</text:p>
      <text:h text:style-name="Heading_20_2" text:outline-level="2"><text:bookmark-start text:name="__RefHeading___octobre_2014_3"/><text:bookmark-start text:name="octobre_2014"/>Octobre 2014<text:bookmark-end text:name="__RefHeading___octobre_2014_3"/><text:bookmark-end text:name="octobre_2014"/></text:h>
      <text:h text:style-name="Heading_20_4" text:outline-level="4"><text:bookmark-start text:name="__RefHeading___octobre_4"/><text:bookmark-start text:name="octobre"/>12 octobre<text:bookmark-end text:name="__RefHeading___octobre_4"/><text:bookmark-end text:name="octobre"/></text:h>
      <text:p text:style-name="Text_20_body"><text:span text:style-name="Strong_20_Emphasis">Alternatiba Gironde</text:span></text:p>
      <text:p text:style-name="Text_20_body"><draw:frame draw:style-name="media" draw:name="0" text:anchor-type="as-char" draw:z-index="0" svg:width="2.6458333333333cm" svg:height="2.1817456317204cm"><draw:image xlink:href="Pictures/3d191ad18d33c27ea9dbb29b84a1aa46.png" xlink:type="simple" xlink:show="embed" xlink:actuate="onLoad"/></draw:frame></text:p>
      <text:p text:style-name="Text_20_body">Participation au village des alternatives<text:line-break/>
<text:a xlink:type="simple" xlink:href="https://hnord.o2switch.net/hn/lib/exe/fetch.php?media=actualites:alternatiba2014.png" text:style-name="Internet_20_link" text:visited-style-name="Visited_20_Internet_20_Link">programme</text:a></text:p>
      <text:h text:style-name="Heading_20_2" text:outline-level="2"><text:bookmark-start text:name="__RefHeading___avril_5"/><text:bookmark-start text:name="avril"/>Avril<text:bookmark-end text:name="__RefHeading___avril_5"/><text:bookmark-end text:name="avril"/></text:h>
      <text:h text:style-name="Heading_20_4" text:outline-level="4"><text:bookmark-start text:name="__RefHeading___fevrier_15h30_6"/><text:bookmark-start text:name="fevrier_15h30"/>2 février 15h30<text:bookmark-end text:name="__RefHeading___fevrier_15h30_6"/><text:bookmark-end text:name="fevrier_15h30"/></text:h>
      <text:p text:style-name="Text_20_body"><text:span text:style-name="Strong_20_Emphasis">Gouter/ Rencontre</text:span> pour la chandeleur au Centre Social Bordeaux Nord <text:line-break/>
58 rue Joséphine 33300 Bordeaux</text:p>
      <text:p text:style-name="Text_20_body"><draw:frame draw:style-name="mediacenter" draw:name="1" text:anchor-type="paragraph" draw:z-index="1" svg:width="7.9375cm" svg:height="11.223625cm"><draw:image xlink:href="Pictures/de475a55c7fa6caeb6e70ffedec1072e.png" xlink:type="simple" xlink:show="embed" xlink:actuate="onLoad"/></draw:frame></text:p>
      <text:h text:style-name="Heading_20_2" text:outline-level="2"><text:bookmark-start text:name="__RefHeading___janvier_7"/><text:bookmark-start text:name="janvier"/>Janvier<text:bookmark-end text:name="__RefHeading___janvier_7"/><text:bookmark-end text:name="janvier"/></text:h>
      <text:h text:style-name="Heading_20_4" text:outline-level="4"><text:bookmark-start text:name="__RefHeading___janvier_20h30_8"/><text:bookmark-start text:name="janvier_20h30"/>16 Janvier 20h30<text:bookmark-end text:name="__RefHeading___janvier_20h30_8"/><text:bookmark-end text:name="janvier_20h30"/></text:h>
      <text:p text:style-name="Text_20_body"><text:span text:style-name="Strong_20_Emphasis">Projection/Débat</text:span> à l'Utopia<text:line-break/>
film: <text:span text:style-name="Emphasis">l'argent fait le bonheur de Robert Guédiguian</text:span> <text:line-break/>
et présentation des projets H'nord, L'sud et Boboyaka<text:line-break/>
<text:a xlink:type="simple" xlink:href="http://www.cinemas-utopia.org/bordeaux/index.php?id=2394&amp;mode=film" text:style-name="Internet_20_link" text:visited-style-name="Visited_20_Internet_20_Link">accès à la gazette</text:a></text:p>
      <text:p text:style-name="Text_20_body"><draw:frame draw:style-name="mediacenter" draw:name="2" text:anchor-type="paragraph" draw:z-index="2" svg:width="5.2916666666667cm" svg:height="5.2916666666667cm"><draw:image xlink:href="Pictures/b8d7ace09629cc3bc57bccec7a3d81da.png" xlink:type="simple" xlink:show="embed" xlink:actuate="onLoad"/></draw:frame></text:p>
      <text:h text:style-name="Heading_20_1" text:outline-level="1"><text:bookmark-start text:name="__RefHeading___NoTitle_9"/><text:bookmark-start text:name="section1"/>2013<text:bookmark-end text:name="__RefHeading___NoTitle_9"/><text:bookmark-end text:name="section1"/></text:h>
      <text:h text:style-name="Heading_20_2" text:outline-level="2"><text:bookmark-start text:name="__RefHeading___novembre_2013_10"/><text:bookmark-start text:name="novembre_2013"/>Novembre 2013<text:bookmark-end text:name="__RefHeading___novembre_2013_10"/><text:bookmark-end text:name="novembre_2013"/></text:h>
      <text:h text:style-name="Heading_20_4" text:outline-level="4"><text:bookmark-start text:name="__RefHeading___novembre_cpau_a_biarritz_11"/><text:bookmark-start text:name="novembre_cpau_a_biarritz"/>25 novembre CPAU à Biarritz<text:bookmark-end text:name="__RefHeading___novembre_cpau_a_biarritz_11"/><text:bookmark-end text:name="novembre_cpau_a_biarritz"/></text:h>
      <text:p text:style-name="Text_20_body">Le Conseil Permanent d’Architecture et d’ Urbanisme organise une journée de réflexion sur:</text:p>
      <text:list text:style-name="List_20_1" text:continue-numbering="false">
        <text:list-item>
          <text:p text:style-name="List_20_1_Content_First"> Loi ALUR</text:p>
        </text:list-item>
        <text:list-item>
          <text:p text:style-name="List_20_1_Content_Last"> Témoignage de futurs habitants</text:p>
        </text:list-item>
      </text:list>
      <text:p text:style-name="Text_20_body">Trois participants pour H'Nord</text:p>
      <text:h text:style-name="Heading_20_2" text:outline-level="2"><text:bookmark-start text:name="__RefHeading___octobre_2013_12"/><text:bookmark-start text:name="octobre_2013"/>Octobre 2013<text:bookmark-end text:name="__RefHeading___octobre_2013_12"/><text:bookmark-end text:name="octobre_2013"/></text:h>
      <text:h text:style-name="Heading_20_4" text:outline-level="4"><text:bookmark-start text:name="__RefHeading___et_22_octobre_13"/><text:bookmark-start text:name="et_22_octobre"/>21 et 22 octobre<text:bookmark-end text:name="__RefHeading___et_22_octobre_13"/><text:bookmark-end text:name="et_22_octobre"/></text:h>
      <text:list text:style-name="List_20_1" text:continue-numbering="false">
        <text:list-item>
          <text:p text:style-name="List_20_1_Content_First"> Ateliers HABICOOP</text:p>
        </text:list-item>
        <text:list-item>
          <text:p text:style-name="List_20_1_Content_Last"> Rencontre Union Régionale pour l'Habitat des Jeunes</text:p>
        </text:list-item>
      </text:list>
      <text:h text:style-name="Heading_20_4" text:outline-level="4"><text:bookmark-start text:name="__RefHeading___octobre_entree_dans_notre_nouveau_local_14"/><text:bookmark-start text:name="octobre_entree_dans_notre_nouveau_local"/>10 octobre Entrée dans notre nouveau local<text:bookmark-end text:name="__RefHeading___octobre_entree_dans_notre_nouveau_local_14"/><text:bookmark-end text:name="octobre_entree_dans_notre_nouveau_local"/></text:h>
      <text:p text:style-name="Text_20_body">Aménagement du local provisoirement mis à notre disposition par SNI/Coligny</text:p>
      <text:h text:style-name="Heading_20_4" text:outline-level="4"><text:bookmark-start text:name="__RefHeading___octobre_festival_alternatiba_15"/><text:bookmark-start text:name="octobre_festival_alternatiba"/>6 octobre Festival Alternatiba<text:bookmark-end text:name="__RefHeading___octobre_festival_alternatiba_15"/><text:bookmark-end text:name="octobre_festival_alternatiba"/></text:h>
      <text:p text:style-name="Text_20_body">Participation d'H'Nord au festival Alternatiba à Bayonne</text:p>
      <text:h text:style-name="Heading_20_2" text:outline-level="2"><text:bookmark-start text:name="__RefHeading___juillet_2013_16"/><text:bookmark-start text:name="juillet_2013"/>Juillet 2013<text:bookmark-end text:name="__RefHeading___juillet_2013_16"/><text:bookmark-end text:name="juillet_2013"/></text:h>
      <text:h text:style-name="Heading_20_4" text:outline-level="4"><text:bookmark-start text:name="__RefHeading___et_10_juillet_17"/><text:bookmark-start text:name="et_10_juillet"/>9 et 10 juillet<text:bookmark-end text:name="__RefHeading___et_10_juillet_17"/><text:bookmark-end text:name="et_10_juillet"/></text:h>
      <text:p text:style-name="Text_20_body">Ateliers HABICOOP</text:p>
      <text:h text:style-name="Heading_20_2" text:outline-level="2"><text:bookmark-start text:name="__RefHeading___juin_2013_18"/><text:bookmark-start text:name="juin_2013"/>Juin 2013<text:bookmark-end text:name="__RefHeading___juin_2013_18"/><text:bookmark-end text:name="juin_2013"/></text:h>
      <text:h text:style-name="Heading_20_4" text:outline-level="4"><text:bookmark-start text:name="__RefHeading___ateliers_18_juin_19"/><text:bookmark-start text:name="ateliers_18_juin"/>Ateliers  18 juin<text:bookmark-end text:name="__RefHeading___ateliers_18_juin_19"/><text:bookmark-end text:name="ateliers_18_juin"/></text:h>
      <text:list text:style-name="List_20_1" text:continue-numbering="false">
        <text:list-item>
          <text:p text:style-name="List_20_1_Content_First"> Atelier participatif de programmation architectural</text:p>
        </text:list-item>
        <text:list-item>
          <text:p text:style-name="List_20_1_Content_Last"> Simulation financière</text:p>
        </text:list-item>
      </text:list>
      <text:h text:style-name="Heading_20_2" text:outline-level="2"><text:bookmark-start text:name="__RefHeading___mai_2013_20"/><text:bookmark-start text:name="mai_2013"/>Mai 2013<text:bookmark-end text:name="__RefHeading___mai_2013_20"/><text:bookmark-end text:name="mai_2013"/></text:h>
      <text:h text:style-name="Heading_20_4" text:outline-level="4"><text:bookmark-start text:name="__RefHeading___mai_repere_la-bas_si_j_y_suis_21"/><text:bookmark-start text:name="mai_repere_la-bas_si_j_y_suis"/>15 mai Repère Là-bas si j'y suis<text:bookmark-end text:name="__RefHeading___mai_repere_la-bas_si_j_y_suis_21"/><text:bookmark-end text:name="mai_repere_la-bas_si_j_y_suis"/></text:h>
      <text:p text:style-name="Text_20_body">Débat sur l'habitat participatif au “Poulailler Chez Fred”</text:p>
      <text:h text:style-name="Heading_20_2" text:outline-level="2"><text:bookmark-start text:name="__RefHeading___avril_2013_22"/><text:bookmark-start text:name="avril_2013"/>Avril 2013<text:bookmark-end text:name="__RefHeading___avril_2013_22"/><text:bookmark-end text:name="avril_2013"/></text:h>
      <text:h text:style-name="Heading_20_4" text:outline-level="4"><text:bookmark-start text:name="__RefHeading___et_26_avril_ateliers_avec_habicoop_23"/><text:bookmark-start text:name="et_26_avril_ateliers_avec_habicoop"/>25 et 26 avril Ateliers avec HABICOOP<text:bookmark-end text:name="__RefHeading___et_26_avril_ateliers_avec_habicoop_23"/><text:bookmark-end text:name="et_26_avril_ateliers_avec_habicoop"/></text:h>
      <text:p text:style-name="Text_20_body">Atelier :</text:p>
      <text:list text:style-name="List_20_1" text:continue-numbering="false">
        <text:list-item>
          <text:p text:style-name="List_20_1_Content_First"> Simulation financière</text:p>
        </text:list-item>
        <text:list-item>
          <text:p text:style-name="List_20_1_Content_Last"> Rédaction des statuts de la coopérative</text:p>
        </text:list-item>
      </text:list>
      <text:p text:style-name="Horizontal_20_Line"/>
      <text:h text:style-name="Heading_20_4" text:outline-level="4"><text:bookmark-start text:name="__RefHeading___rencontre_debat_a_la_maison_ecocitoyenne_24"/><text:bookmark-start text:name="rencontre_debat_a_la_maison_ecocitoyenne"/>Rencontre/Débat à la Maison Écocitoyenne<text:bookmark-end text:name="__RefHeading___rencontre_debat_a_la_maison_ecocitoyenne_24"/><text:bookmark-end text:name="rencontre_debat_a_la_maison_ecocitoyenne"/></text:h>
      <text:p text:style-name="Text_20_body"><text:a xlink:type="simple" xlink:href="https://hnord.o2switch.net/hn/lib/exe/fetch.php?media=actualites:maison_ecocitoyenne-2013-04-20-mini.pdf" text:style-name="Internet_20_link" text:visited-style-name="Visited_20_Internet_20_Link">Télécharger le diaporama</text:a>
<text:span text:style-name="Source_20_Text">&lt;/p&gt;
Les associations H'Nord et L'sud ont organisé une :

&lt;h2&gt;Rencontre débat à la Maison Écocitoyenne samedi 20 avril  de 15h à 17 h &lt;/h2&gt;

&lt;div style="margin-right: 45px; margin-botom: 15px; float:left;"&gt;
&lt;a title="Voir l'affiche" href="http://hnord.org/hn/doc/affiche_20avril-2013_ecran.png"&gt;&lt;img src="/hn/lib/tpl/battlehorse_jm/images/jm/mini_affiche_20avril-2013_MEC.png" alt="Affiche écran" /&gt;&lt;/a&gt;
&lt;/div&gt;

&lt;p&gt;Une soixantaine de personnes ont participé à l'événement après les interventions de:&lt;/p&gt;
&lt;ul&gt;
   &lt;li&gt;Aurélie Carimentrand et Abdourhamane Ndiaye chercheurs PAGODE&lt;/li&gt; 
   &lt;li&gt;Marie-Reine Gallard du CETE Sud-Ouest&lt;/li&gt; 
   &lt;li&gt;Présentation de deux projets bordelais de Coopératives d'Habitants&lt;/li&gt;

           - H'Nord Projet implanté dans l'îlot Dupaty &lt;br /&gt;
           - L'Sud Projet en cours de création sur le site de la clinique du Tondu
&lt;/ul&gt;&lt;br /&gt;&lt;br /&gt;&lt;p&gt;
       
</text:span></text:p>
      <text:p text:style-name="Horizontal_20_Line"/>
      <text:h text:style-name="Heading_20_4" text:outline-level="4"><text:bookmark-start text:name="__RefHeading___avril_2013_journee_de_travail_a_la_sauve_25"/><text:bookmark-start text:name="avril_2013_journee_de_travail_a_la_sauve"/>6 avril 2013 Journée de travail à La Sauve<text:bookmark-end text:name="__RefHeading___avril_2013_journee_de_travail_a_la_sauve_25"/><text:bookmark-end text:name="avril_2013_journee_de_travail_a_la_sauve"/></text:h>
      <text:list text:style-name="List_20_1" text:continue-numbering="false">
        <text:list-item>
          <text:p text:style-name="List_20_1_Content_First"> Maîtrise d'ouvrage</text:p>
        </text:list-item>
        <text:list-item>
          <text:p text:style-name="List_20_1_Content_Last"> Maîtrise d'oœuvre</text:p>
        </text:list-item>
      </text:list>
      <text:h text:style-name="Heading_20_2" text:outline-level="2"><text:bookmark-start text:name="__RefHeading___fevrier_2013_26"/><text:bookmark-start text:name="fevrier_2013"/>Février 2013<text:bookmark-end text:name="__RefHeading___fevrier_2013_26"/><text:bookmark-end text:name="fevrier_2013"/></text:h>
      <text:h text:style-name="Heading_20_4" text:outline-level="4"><text:bookmark-start text:name="__RefHeading___fevrier_2013_atelier_dupaty_27"/><text:bookmark-start text:name="fevrier_2013_atelier_dupaty"/>26 février 2013 Atelier Dupaty<text:bookmark-end text:name="__RefHeading___fevrier_2013_atelier_dupaty_27"/><text:bookmark-end text:name="fevrier_2013_atelier_dupaty"/></text:h>
      <text:p text:style-name="Text_20_body">Dans le cadre de l'atelier Dupaty qui permet d'associer les riverains à l'évolution de cet îlot, Mme N. DELATTRE a souhaité que le projet porté par l'association H'nord au sein de cet îlot soit présenté aux riverains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tualites:2013</dc:title>
  </office:meta>
</office:document-meta>
</file>