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060499add9c004ddf8f25525de00ee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left" draw:name="0" text:anchor-type="paragraph" draw:z-index="0" svg:width="1.3229166666667cm" svg:height="1.6545004306632cm"><draw:image xlink:href="Pictures/e060499add9c004ddf8f25525de00ee1.jpg" xlink:type="simple" xlink:show="embed" xlink:actuate="onLoad"/></draw:frame></text:p>
      <text:h text:style-name="Heading_20_1" text:outline-level="1"><text:bookmark text:name="actualites:2010"/><text:bookmark-start text:name="__RefHeading___nos_rencontres_de_l_annee_2010_1"/><text:bookmark-start text:name="nos_rencontres_de_l_annee_2010"/>Nos rencontres de l'année 2010<text:bookmark-end text:name="__RefHeading___nos_rencontres_de_l_annee_2010_1"/><text:bookmark-end text:name="nos_rencontres_de_l_annee_2010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ctualites:2010</dc:title>
  </office:meta>
</office:document-meta>
</file>